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ов-программы-московское-долголетие-приглашают-на-спортивные-онлайн-активности"/>Участников программы "Московское долголетие" приглашают на спортивные онлайн-активности<text:bookmark-end text:name="участников-программы-московское-долголетие-приглашают-на-спортивные-онлайн-активности"/></text:h>
      <text:p text:style-name="First_20_paragraph">16.04.2021</text:p>
      <text:p text:style-name="Text_20_body"><text:span text:style-name="T1">Спортивные активности проекта «Московское долголетие» всегда пользовались большой популярностью у старшего поколения. Сейчас спортивные занятия посещают более 60 тысяч человек, что составляет 74% от общего количества участников проекта, занимающихся онлайн. Активности проходят под руководством профессиональных спортивных инструкторов, которые подбирают программу тренировки с учетом возрастных особенностей людей «серебряного» возраста.</text:span></text:p>
      <text:p text:style-name="Text_20_body">Валентин Кобец преподаёт в проекте суставную гимнастику. По его словам, спортивная активность играет важную роль в укреплении здоровья старшего поколения. Во время тренировки Валентин Михайлович дает упражнения не только на укрепление суставов, но и для развития мозга, осанки и координации.</text:p>
      <text:p text:style-name="Text_20_body">«В комплекс упражнений входят не только движения для суставов. Также мы делаем пальчиковую гимнастику для развития когнитивных функций, упражнения на координацию, растяжку, самомассаж и дыхательную гимнастику. Все упражнения подходят людям старшего поколения, в начале каждого занятия объясняю, что каждый должен работать в комфортном для себя ритме и темпе. Кроме того, для некоторых упражнений показываю несколько вариантов исполнения, чтобы каждый мог выбрать комфортный вариант, зная свои особенности», — говорит Валентин.</text:p>
      <text:p text:style-name="Text_20_body">Спортивные занятия проекта посещают люди разной возрастной категории, например, на тренировках Валентина средний возрастной диапазон от 55 и до 80+ лет. Преподаватель рассказал, что личным успехом он считает достижения своих учеников. За время работы у него были примеры, когда участники после тренировок отказывались от трости для ходьбы, улучшалось состояние у людей с артрозами, а благодаря пальчиковой гимнастики многие отмечали улучшение работы речевого аппарата и памяти.</text:p>
      <text:p text:style-name="Text_20_body">Всего в проекте «Московское долголетие» открыто более 800 спортивных групп. У участников широкий выбор — гимнастика, йога, цигун, комплекс «Здоровая спина» и многое другое. Чемпионом по популярности среди старшего поколения москвичей стала гимнастика, ее выбирает 22%.<text:line-break/>Записаться на онлайн-занятия проекта «Московское долголетие» можно по телефону территориального центра социального обслуживания столицы или на сайте.</text:p>
      <text:p text:style-name="Text_20_body"><text:line-break/></text:p>
      <text:p text:style-name="Text_20_body">Адрес страницы: <text:a xlink:type="simple" xlink:href="http://lomonosovsky.mos.ru/pressnews/detail/9879653.html" office:name=""><text:span text:style-name="Definition">http://lomonosovsky.mos.ru/pressnews/detail/9879653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09:15:55Z</meta:creation-date>
    <dc:date>2023-06-10T09:15:55Z</dc:date>
  </office:meta>
</office:document-meta>
</file>