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исты-ломоносовского-района-приняли-участие-в-телемосте-эстафета-памяти.-бессмертный-сталинград"/>Активисты Ломоносовского района приняли участие в телемосте "Эстафета памяти. Бессмертный Сталинград"<text:bookmark-end text:name="активисты-ломоносовского-района-приняли-участие-в-телемосте-эстафета-памяти.-бессмертный-сталинград"/></text:h>
      <text:p text:style-name="First_20_paragraph">04.02.2021</text:p>
      <text:p text:style-name="Text_20_body"><text:span text:style-name="T1">3 февраля активисты Музейно-исторического кружка приняли участие в телемосте "Эстафета памяти. Бессмертный Сталинград". Об этом сообщается на официальном сайте учреждения.</text:span></text:p>
      <text:p text:style-name="Text_20_body"><text:line-break/></text:p>
      <text:p text:style-name="Text_20_body">Участие принимали: Ермаков Арсений, Дарья Денисова, Анастасия Романова, Егор Шуруев, Николай Калинин, а также руководитель кружка Батова Елена. Также в работе телемоста приняли участие почетные гости, ветераны, дети военного Сталинграда.</text:p>
      <text:p text:style-name="Text_20_body">Мероприятие началось со вступительного слова руководителя программы "Школьный музей Победы" Слесаренко Елены Сергеевны.</text:p>
      <text:p text:style-name="Text_20_body"><text:span text:style-name="T2">"Спасибо всем кто принимает участие в этом мероприятии, подвиг людей в то время, считается бессмертным и мы не должны это забывать", - сказала Слесаренко.</text:span></text:p>
      <text:p text:style-name="Text_20_body">Участники телемоста рассказывали о музеях в своих образовательных организациях, обсудили роль и значение таких музеев в деле воспитания гражданско-патриотического воспитания, успешные практики, применяемые в работе школьных музеев, перспективы развития музеев военно-исторической направленности в образовательных организациях, возможности сотрудничества – тем более современные технологии позволяют формы удаленного взаимодействия в работе школьных музеев. Ребята из Ломоносовского района приняли активное участие в дискуссии, а также выразили благодарность музеям Волгограда за представленные экспозиции.</text:p>
      <text:p text:style-name="Text_20_body">Справочная информация:</text:p>
      <text:p text:style-name="Text_20_body">Исход битвы на Волге в 1943 году стал переломным моментом Второй мировой войны, определил судьбы народов мира. И мы, потомки героев, свято чтим воинский подвиг и невероятное мужество его защитников. Наша главная задача сегодня – сохранить память о тех днях и передать ее последующим поколениям – об этом также шла речь на Эстафете памяти.<text:line-break/>Фото: http://culture.ru/</text:p>
      <text:p text:style-name="Text_20_body"><text:line-break/></text:p>
      <text:p text:style-name="Text_20_body">Адрес страницы: <text:a xlink:type="simple" xlink:href="http://lomonosovsky.mos.ru/pressnews/detail/9690922.html" office:name=""><text:span text:style-name="Definition">http://lomonosovsky.mos.ru/pressnews/detail/9690922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9T14:50:53Z</meta:creation-date>
    <dc:date>2024-04-19T14:50:53Z</dc:date>
  </office:meta>
</office:document-meta>
</file>