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-режиссерского-факультета-гитиса-поставил-спектакль-в-софии"/>Студент режиссерского факультета ГИТИСа поставил спектакль в Софии<text:bookmark-end text:name="студент-режиссерского-факультета-гитиса-поставил-спектакль-в-софии"/></text:h>
      <text:p text:style-name="First_20_paragraph">09.01.2020</text:p>
      <text:p text:style-name="Text_20_body"><text:line-break/></text:p>
      <text:p text:style-name="Text_20_body"><text:span text:style-name="T1">В Национальной академии театрального и кинематографического искусств имени Крысте Сарафова (НАТФИЗ) в Софии студент Мастерской Леонида Хейфеца Максим Меламедов (режиссерский факультет) поставил спектакль «Леди Макбет Мценского уезда».</text:span></text:p>
      <text:p text:style-name="Text_20_body"><text:line-break/></text:p>
      <text:p text:style-name="Text_20_body">Спектакль создан по мотивам пьесы Олега Богаева по одноименной повести Николая Лескова. В течение пяти недель молодой режиссер ГИТИСа работал со студентами актерского факультета болгарской академии. В кротчайшие сроки двухактный спектакль был перенесен из репетиционных залов на театральную сцену.</text:p>
      <text:p text:style-name="Text_20_body"><text:line-break/></text:p>
      <text:p text:style-name="Text_20_body">Это история про женщину, которая ради любви готова пойти на любые жертвы. Основа постановки - отношения между главной героиней Катериной Измайловой и ее любовником Сергеем. Это влечение, которое ведет персонажей к трагическим событиям. Спектакль наполнен художественно-образным миром, мистикой, поэзией, символами, ну и конечно шекспировскими интонациями, ведь не зря Николай Лесков назвал Катерину – Леди Макбет, ссылаясь на страшную трагедию «Макбет» великого Шекспира».</text:p>
      <text:p text:style-name="Text_20_body"><text:line-break/></text:p>
      <text:p text:style-name="Text_20_body">Сегодня спектакль студента режиссерского факультета ГИТИСа можно увидеть в постоянном репертуаре Учебного театра НАТФИЗ в столице Болгарии.</text:p>
      <text:p text:style-name="Text_20_body"><text:line-break/></text:p>
      <text:p text:style-name="Text_20_body">Адрес страницы: <text:a xlink:type="simple" xlink:href="http://lomonosovsky.mos.ru/pressnews/detail/8609593.html" office:name=""><text:span text:style-name="Definition">http://lomonosovsky.mos.ru/pressnews/detail/8609593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6T07:30:11Z</meta:creation-date>
    <dc:date>2023-12-06T07:30:11Z</dc:date>
  </office:meta>
</office:document-meta>
</file>