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лагере-на-валдае-дети-преодолевают-проблемы-в-общении"/>В лагере на Валдае дети преодолевают проблемы в общении<text:bookmark-end text:name="в-лагере-на-валдае-дети-преодолевают-проблемы-в-общении"/></text:h>
      <text:p text:style-name="First_20_paragraph">19.07.2019</text:p>
      <text:p text:style-name="Text_20_body"><text:line-break/></text:p>
      <text:p text:style-name="Text_20_body"><text:span text:style-name="T1">Воспитатели из Центра лечебной педагогики «Особое детство» рассказали о том, как ребята, отдыхающие на Валдае успешно преодолевают коммуникативные проблемы.</text:span></text:p>
      <text:p text:style-name="Text_20_body"><text:line-break/></text:p>
      <text:p text:style-name="Text_20_body">Гоша и Егор весь год ходили в одну группу, но общение не складывалось, дети буквально не замечали друг друга. Первые дни на Валдае оба пытались осознать, что такое детский лагерь, почему всё так непривычно и зачем вокруг эти ёлки и палатки. Мальчишки переживали и протестовали.<text:line-break/>⠀<text:line-break/>Но на четвертый день Егор увидел Гошу, который играл в футбол. Увидев Гошу с мячом, Егор остановился и стал играть вместе с ним. Это было начало большого прогресса в общении. Мяч летел не просто мимо ворот, а принципиально в другую сторону, но суть была не в этом. Это была первая совместная игра детей с коммуникативными проблемами, первое полноценное взаимодействие. То, над чем педагоги работали целый год и ради чего затеян интегративный лагерь ЦЛП.</text:p>
      <text:p text:style-name="Text_20_body"><text:line-break/></text:p>
      <text:p text:style-name="Text_20_body">Фото: liapark.ru</text:p>
      <text:p text:style-name="Text_20_body"><text:line-break/></text:p>
      <text:p text:style-name="Text_20_body">Адрес страницы: <text:a xlink:type="simple" xlink:href="http://lomonosovsky.mos.ru/pressnews/detail/8230935.html" office:name=""><text:span text:style-name="Definition">http://lomonosovsky.mos.ru/pressnews/detail/8230935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30T03:15:32Z</meta:creation-date>
    <dc:date>2024-06-30T03:15:32Z</dc:date>
  </office:meta>
</office:document-meta>
</file>