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етском-лагере-на-валдае-смена-отправилась-в-космический-полет"/>В детском лагере на Валдае смена отправилась в «космический полет»<text:bookmark-end text:name="в-детском-лагере-на-валдае-смена-отправилась-в-космический-полет"/></text:h>
      <text:p text:style-name="First_20_paragraph">16.07.2018</text:p>
      <text:p text:style-name="Text_20_body"><text:span text:style-name="T1">В детский лагерь на Валдае приехала новая смена воспитанников Центра лечебной педагогики Ломоносовского района.</text:span></text:p>
      <text:p text:style-name="Text_20_body">Каждая смена для воспитанников отличается от другой. Так, для вновь прибывших педагоги придумали занятия и приключения. Дети и родители осваиваются в новых обстоятельствах, ведь темой новой смены стал космос.</text:p>
      <text:p text:style-name="Text_20_body">По задумке педагогов, четыре экипажа побывали на пяти космических станциях. Во время полета ребята продемонстрировали ум, смелость и ловкость. Например, участники смогли правильно расположить планеты солнечной системы. Приготовить и попробовать космический завтрак, обед и десерт в виде пюре.</text:p>
      <text:p text:style-name="Text_20_body">Кроме того, в лагере прошел мастер-класс, во время которого обычные пуговицы стали «созвездиями».</text:p>
      <text:p text:style-name="Text_20_body"><text:line-break/></text:p>
      <text:p text:style-name="Text_20_body">Адрес страницы: <text:a xlink:type="simple" xlink:href="http://lomonosovsky.mos.ru/pressnews/detail/7451314.html" office:name=""><text:span text:style-name="Definition">http://lomonosovsky.mos.ru/pressnews/detail/7451314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0T10:32:03Z</meta:creation-date>
    <dc:date>2025-02-20T10:32:03Z</dc:date>
  </office:meta>
</office:document-meta>
</file>