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оспитанники-олимпии-отличились-на-соревнованиях-по-бейсболу"/>Воспитанники «Олимпии» отличились на соревнованиях по бейсболу<text:bookmark-end text:name="воспитанники-олимпии-отличились-на-соревнованиях-по-бейсболу"/></text:h>
      <text:p text:style-name="First_20_paragraph">22.06.2018</text:p>
      <text:p text:style-name="Text_20_body"><text:span text:style-name="T1">В столице прошло Первенство России по бейсболу среди юношей 10-12 лет. Под руководством тренеров Николая Чермошенцева, Никиты Монахова и Андрея Лобанова команда отделения «Олимпия» Центра спорта и образования «Самбо-70» Ломоносовского района приняла участие в этих состязаниях.</text:span></text:p>
      <text:p text:style-name="Text_20_body">В составе команды «Олимпия» выступили: Егор Ермолаев, Матвей Юдаев, Максим Поезжаев, Артем Костин, Семен Дмитриев, Никита Сорокин, Павел Ложков, Глеб Лазарев, Артем Марченков, Давид Арзуманян, Евгений Павлов, Дамир Айнетдинов, Тимур Шаров, Олег Караваев, Ян Чудук, Андрей Коньков и Павел Сироткин.</text:p>
      <text:p text:style-name="Text_20_body">По результатам состязаний команда завоевала серебряные медали.</text:p>
      <text:p text:style-name="Text_20_body"><text:line-break/></text:p>
      <text:p text:style-name="Text_20_body">Адрес страницы: <text:a xlink:type="simple" xlink:href="http://lomonosovsky.mos.ru/pressnews/detail/7409035.html" office:name=""><text:span text:style-name="Definition">http://lomonosovsky.mos.ru/pressnews/detail/7409035.html</text:span></text:a></text:p>
      <text:p text:style-name="Text_20_body"><text:a xlink:type="simple" xlink:href="http://lomonosovsky.mos.ru" office:name=""><text:span text:style-name="Definition">Управа Ломоносов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3-03T09:53:21Z</meta:creation-date>
    <dc:date>2025-03-03T09:53:21Z</dc:date>
  </office:meta>
</office:document-meta>
</file>