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шрут-участников-бессмертного-полка-пройдет-от-белорусского-вокзала-до-красной-площади"/>Маршрут участников «Бессмертного полка» пройдет от Белорусского вокзала до Красной площади<text:bookmark-end text:name="маршрут-участников-бессмертного-полка-пройдет-от-белорусского-вокзала-до-красной-площади"/></text:h>
      <text:p text:style-name="First_20_paragraph">07.05.2018</text:p>
      <text:p text:style-name="Text_20_body"><text:span text:style-name="T1">9 Мая, в День Победы, участники ежегодного шествия «Бессмертный полк» пройдут от Белорусского вокзала по 1-й Тверской-Ямской и Тверской улицам до Красной площади с портретами родственников-фронтовиков и тружеников тыла. Сбор участников – с 12.00 до 15.00. Шествие – с 15.00 до 19.00.</text:span></text:p>
      <text:p text:style-name="Text_20_body">Колонна пойдет по Ленинградскому проспекту, улицам Тверской, Тверской-Ямской, через Охотный ряд, Манежную и Красную площадь, сообщает «Комсомольская правда». Затем участники распределяется по Москворецкой набережной и Большому Москворецкому мосту. Москвичи могут присоединиться к традиционной акции у станций метро «Динамо», «Белорусская», «Маяковская», «Тверская», «Пушкинская» и «Чеховская». Отмечается, что присоединиться к колонне будет невозможно из соседних с Тверской улицей переулков.</text:p>
      <text:p text:style-name="Text_20_body">После того, как колонна пройдет по Красной площади, можно будет определиться с дальнейшим маршрутом. Например, можно обойти храм Василия Блаженного слева и пройти по Васильевскому спуску на Большой Москворецкий мост. Или же можно обойти храм Василия Блаженного справа и пройти по Васильевскому спуску под Большой Москворецкий мост налево на Москворецкую набережную. Шествие будет считаться завершенным у храма. При этом ближайшими открытыми на вход станцими метро станут «Третьяковская», «Новокузнецкая», «Полянка» и «Китай-Город».</text:p>
      <text:p text:style-name="Text_20_body">Для того чтобы поучаствовать в акции, регистрация не потребуется. Однако горожане могут на всякий случай заполнить анкету участника на сайте «Бессмертного полка». Также можно задать интересующие вопросы по телефонам бесплатной «горячей линии» - 8-800-500-46-49, (495)150-46-69.</text:p>
      <text:p text:style-name="Text_20_body">Жители столицы могут стать волонтерами акции или оказать другую помощь. Для этого нужно заполнить специальную форму на сайте проекта.</text:p>
      <text:p text:style-name="Text_20_body">По пути прохождения колонны участникам будут раздавать воду и угощать блюдами полевой кухни. Кроме того, в переулках рядом с Тверской улицей будут дежурить машины «скорой помощи».</text:p>
      <text:p text:style-name="Text_20_body">Транслировать шествия «Бессмертного полка» будут камеры, расположенные на Ленинградском проспекте, на Лесной, 1-й Тверской-Ямской, Тверской, Моховой улицах и на Красной площади.</text:p>
      <text:p text:style-name="Text_20_body"><text:line-break/></text:p>
      <text:p text:style-name="Text_20_body">Адрес страницы: <text:a xlink:type="simple" xlink:href="http://lomonosovsky.mos.ru/pressnews/detail/7311407.html" office:name=""><text:span text:style-name="Definition">http://lomonosovsky.mos.ru/pressnews/detail/7311407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07:25:11Z</meta:creation-date>
    <dc:date>2023-06-20T07:25:11Z</dc:date>
  </office:meta>
</office:document-meta>
</file>