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московского-региона-формируют-пенсионные-права-с-учетом-нестраховых-периодов"/>Жители Московского региона формируют пенсионные права с учетом нестраховых периодов<text:bookmark-end text:name="жители-московского-региона-формируют-пенсионные-права-с-учетом-нестраховых-периодов"/></text:h>
      <text:p text:style-name="First_20_paragraph">18.04.2025</text:p>
      <text:p text:style-name="Text_20_body">18.04.2025<text:line-break/><text:line-break/></text:p>
      <text:p text:style-name="Text_20_body">Жителям Москвы и Московской области при назначении страховой пенсии в стаж включаются годы трудовой деятельности и нестраховые периоды. Отделение Социального фонда определяет, какой период учесть, чтобы размер пенсии был больше.</text:p>
      <text:p text:style-name="Text_20_body">Для назначения страховой пенсии по старости требуется не менее 15 лет страхового стажа и наличие индивидуальных пенсионных коэффициентов (ИПК) не менее 30, а также достижение пенсионного возраста. При расчёте размера пенсии ИПК умножается на стоимость одного пенсионного коэффициента, которая с января 2025 года составляет 145,69 рублей.</text:p>
      <text:p text:style-name="Text_20_body">Периоды трудовой деятельности, за которые начисляются или уплачиваются страховые взносы в Социальный фонд, считаются страховыми. Наряду с ними существуют нестраховые периоды — время, когда человек не работает, но при этом его пенсионные права на страховую пенсию формируются. Страховые и нестраховые периоды засчитываются в страховой стаж и за них начисляются пенсионные коэффициенты.</text:p>
      <text:p text:style-name="Text_20_body">Нестраховые периоды влияют на определение права при назначении страховой пенсии и её размер<text:span text:style-name="T1">.</text:span> Например, уход за ребёнком в возрасте до 1,5 лет принесёт родителю от 2,7 до 24,3 пенсионных коэффициентов в зависимости от количества детей. Помимо коэффициентов в страховом стаже будут учтены от полутора до 6 лет ухода за детьми.</text:p>
      <text:p text:style-name="Text_20_body">В страховой стаж наравне с трудовой деятельностью и периодами ухода за детьми включается также время прохождения военной службы по призыву и проживания супругов военнослужащих в местностях, где они не могли трудиться в связи с отсутствием возможности трудоустройства, но не более пяти лет в общей сложности, а также уход за инвалидом I группы, ребёнком-инвалидом или человеком, достигшим 80-летнего возраста и другие. За каждый из таких периодов начисляется 1,8 пенсионных коэффициента.</text:p>
      <text:p text:style-name="Text_20_body">Нестраховые периоды засчитываются в стаж только при условии, если им предшествовала или следовала за ними работа, за которую начислялись (уплачивались) страховые взносы в Социальный фонд. Если страховые и нестраховые периоды совпадают по времени, то в стаж засчитывается один из таких периодов.</text:p>
      <text:p text:style-name="Text_20_body">Полный перечень нестраховых периодов и соответствующих им пенсионных коэффициентов доступен на сайте Социального фонда https://sfr.gov.ru/grazhdanam/workers/kak_form_bud_pens/~912.</text:p>
      <text:p text:style-name="Text_20_body">Отделение СФР по Москве и Московской области напоминает, что жители региона с длительным стажем работы могут получить страховую пенсию по старости досрочно — на два года раньше пенсионного возраста. Для этого мужчинам необходимо проработать не менее 42 лет, а женщинам — не менее 37 лет. В 2025 году такой возможностью воспользовались 810 жителей региона.</text:p>
      <text:p text:style-name="Text_20_body">В длительный стаж наравне с трудовой деятельностью засчитываются только периоды прохождения военной службы по призыву, пребывания в добровольческих формированиях, участия в специальной военной операции, а также получения пособия по временной нетрудоспособности.</text:p>
      <text:p text:style-name="Text_20_body">За каждый год прохождения службы по призыву начисляется 1,8 пенсионного коэффициента. Участие в СВО для мобилизованных, добровольцев и контрактников учитывается в двойном размере – из расчёта 3,6 коэффициента в год.</text:p>
      <text:p text:style-name="Text_20_body">Важно знать, время получения пособия по безработице, ухода за детьми до 1,5 лет и за нетрудоспособными гражданами и другие нестраховые периоды не включаются в страховой стаж, дающий право на назначение досрочной пенсии за длительный стаж.</text:p>
      <text:p text:style-name="Text_20_body">Проверить свой стаж и количество сформированных пенсионных коэффициентов можно в личном кабинете на портале госуслуг, в любой клиентской службе Отделения СФР по Москве и Московской области или МФЦ.</text:p>
      <text:p text:style-name="Text_20_body">Если остались вопросы, вы всегда можете обратиться к специалистам Отделения СФР по Москве и Московской области, позвонив в единый контактцентр взаимодействия с гражданами по тел. 8-800-100-00-01 (звонок бесплатный), а также получить информацию, подписавшись на наши страницы в социальных сетях: Вконтакте, Телеграм, Одноклассники.</text:p>
      <text:p text:style-name="Text_20_body"><text:line-break/></text:p>
      <text:p text:style-name="Text_20_body">Адрес страницы: <text:a xlink:type="simple" xlink:href="http://lomonosovsky.mos.ru/pressnews/detail/12921698.html" office:name=""><text:span text:style-name="Definition">http://lomonosovsky.mos.ru/pressnews/detail/12921698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1T04:09:57Z</meta:creation-date>
    <dc:date>2025-05-31T04:09:57Z</dc:date>
  </office:meta>
</office:document-meta>
</file>