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лиал-4-осфр-по-москве-и-московской-области-информирует"/>Филиал № 4 ОСФР по Москве и Московской области информирует<text:bookmark-end text:name="филиал-4-осфр-по-москве-и-московской-области-информирует"/></text:h>
      <text:p text:style-name="First_20_paragraph">25.12.2024</text:p>
      <text:p text:style-name="Text_20_body"><text:span text:style-name="T1">График работы Отделения СФР по Москве и Московской области в новогодние праздники</text:span></text:p>
      <text:p text:style-name="Text_20_body">В этом году граждане Московского региона смогут посетить клиентские службы в последнюю субботу месяца – 28 декабря.</text:p>
      <text:p text:style-name="Text_20_body">В новогодние каникулы они будут принимать посетителей 4 января, а в штатном режиме заработают с 9 января. Услуги предоставляются по экстерриториальному принципу – в любой удобной клиентской службе (<text:a xlink:type="simple" xlink:href="https://vk.com/away.php?to=https%3A%2F%2Fsfr.gov.ru%2Fbranches%2Fmoscow%2Finfo%2F%7E0%2F7035&amp;post=-88378067_5391&amp;cc_key=" office:name=""><text:span text:style-name="Definition">https://sfr.gov.ru/branches/moscow/info/~0/7035</text:span></text:a>). Рекомендуем записываться заранее.</text:p>
      <text:p text:style-name="Text_20_body">Получить услуги Отделения СФР по Москве и Московской области в течение всех новогодних праздников можно дистанционно – на портале госуслуг.</text:p>
      <text:p text:style-name="Text_20_body">Также есть возможность направить обращение через электронную приемную СФР и позвонить в единый контакт-центр взаимодействия с гражданами 8 (800) 100-00-01.</text:p>
      <text:p text:style-name="Text_20_body"><text:line-break/></text:p>
      <text:p text:style-name="Text_20_body">Адрес страницы: <text:a xlink:type="simple" xlink:href="http://lomonosovsky.mos.ru/pressnews/detail/12740219.html" office:name=""><text:span text:style-name="Definition">http://lomonosovsky.mos.ru/pressnews/detail/12740219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13:46:02Z</meta:creation-date>
    <dc:date>2024-12-25T13:46:02Z</dc:date>
  </office:meta>
</office:document-meta>
</file>