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лиал-4-осфр-по-москве-и-московской-области-информирует-свыше-110-уроков-пенсионной-грамотности-провели-сотрудники-отделения-сфр-по-москве-и-московской-области"/>Филиал № 4 ОСФР по Москве и Московской области информирует: Свыше 110 уроков пенсионной грамотности провели сотрудники Отделения СФР по Москве и Московской области<text:bookmark-end text:name="филиал-4-осфр-по-москве-и-московской-области-информирует-свыше-110-уроков-пенсионной-грамотности-провели-сотрудники-отделения-сфр-по-москве-и-московской-области"/></text:h>
      <text:p text:style-name="First_20_paragraph">20.12.2024</text:p>
      <text:p text:style-name="Text_20_body"><text:span text:style-name="T1">Традиционно — с октября по декабрь — специалисты Отделения СФР по Москве и Московской области проводят тематические уроки и лекции по вопросам пенсионной и социальной грамотности для учащейся молодежи. В этом году прошло уже более 110 уроков в учебных заведениях Московского региона.</text:span></text:p>
      <text:p text:style-name="Text_20_body">Молодые люди узнали о деятельности регионального Отделения СФР, об устройстве пенсионной системы Российской Федерации, услугах, которые предоставляет СФР, о том, как формируется будущая пенсия, от чего зависит ее размер и какие виды существуют, что такое индивидуальный лицевой счет, СНИЛС и многое другое.</text:p>
      <text:p text:style-name="Text_20_body">После теоретической части ребята с интересом переходили к практической — например, с помощью теста «Что ты знаешь о пенсионном страховании?» моделировали сценарий будущего на симуляторе «Какую пенсию ты сможешь заработать» на сайте «Школьникам о пенсии» (https://school.sfr.gov.ru/), изучали учебник «Все о будущей пенсии для учебы и жизни», делились на группы и соревновались в викторинах.</text:p>
      <text:p text:style-name="Text_20_body"><text:span text:style-name="T2">«Мы уделяем большое внимание объяснению основ пенсионного и социального законодательства школьникам и студентам, — подчеркнул заместитель управляющего</text:span> Отделением СФР по Москве и Московской области <text:span text:style-name="T3">Алексей Путин</text:span><text:span text:style-name="T2">. — Работа в данном направлении ведется на постоянной основе, мероприятия распланированы до конца года».</text:span></text:p>
      <text:p text:style-name="Text_20_body"><text:span text:style-name="T2">Помимо уроков в школах и колледжах,</text:span> проходят Дни открытых дверей на территориях клиентских служб, экскурсии и видеолекции.</text:p>
      <text:p text:style-name="Text_20_body">Добавим, что информационно-разъяснительная работа проводится также среди людей предпенсионного и пенсионного возраста. Актуальную информацию обо всех мерах поддержки по линии СФР жители Московского региона могут найти:</text:p>
      <text:p text:style-name="Text_20_body"><text:span text:style-name="T2">ВКонтакте – https://vk.com/sfr.moskva.i.moskovskaya.oblast</text:span>;</text:p>
      <text:p text:style-name="Text_20_body"><text:span text:style-name="T2">Одноклассники – https://ok.ru/sfr.msk.i.moskobl</text:span>;</text:p>
      <text:p text:style-name="Text_20_body"><text:span text:style-name="T2">Телеграм – https://t.me/sfr_moskva_i_moskovskayaoblast</text:span>.</text:p>
      <text:p text:style-name="Text_20_body"><text:line-break/></text:p>
      <text:p text:style-name="Text_20_body">Адрес страницы: <text:a xlink:type="simple" xlink:href="http://lomonosovsky.mos.ru/pressnews/detail/12730418.html" office:name=""><text:span text:style-name="Definition">http://lomonosovsky.mos.ru/pressnews/detail/12730418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08:01:47Z</meta:creation-date>
    <dc:date>2024-12-20T08:01:47Z</dc:date>
  </office:meta>
</office:document-meta>
</file>