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5113-тысячи-семей-московского-региона-получили-сертификаты-на-материнский-капитал-в-проактивном-формате"/>Более 511,3 тысячи семей Московского региона получили сертификаты на материнский капитал в проактивном формате<text:bookmark-end text:name="более-5113-тысячи-семей-московского-региона-получили-сертификаты-на-материнский-капитал-в-проактивном-формате"/></text:h>
      <text:p text:style-name="First_20_paragraph">06.11.2024</text:p>
      <text:p text:style-name="Text_20_body"><text:span text:style-name="T1">С середины апреля 2020 года граждане столицы и Московской области могут получить сертификат на материнский капитал проактивно. В таком формате Отделение СФР по Москве и Московской области выдало свыше 511,3 тысячи сертификатов за этот период.</text:span></text:p>
      <text:p text:style-name="Text_20_body">Беззаявительный формат предусматривает формирование электронного сертификата, который родитель получает в личный кабинет на портале госуслуг. После этого через кабинет можно подать заявление о распоряжении средствами и контролировать их остаток. У семьи, таким образом, есть возможность распорядиться средствами материнского капитала, не обращаясь в клиентские службы Отделения СФР по Москве и Московской области.</text:p>
      <text:p text:style-name="Text_20_body">«Проактивный формат государственных услуг осуществляется в соответствии с принципами социального казначейства, цель которого – ускорить процесс назначения мер социальной поддержки и сделать его максимально простым и удобным для граждан», – подчеркнул заместитель управляющего Отделением СФР по Москве и Московской области Алексей Путин.</text:p>
      <text:p text:style-name="Text_20_body">С текущего года получить капитал может родитель, у которого есть гражданство Российской Федерации на момент рождения или усыновления ребенка. У ребенка также должно быть российское гражданство.</text:p>
      <text:p text:style-name="Text_20_body">Размер материнского капитала ежегодно индексируется. Для семей, в которых после 1 января 2020 года родился или был усыновлен первый ребенок, размер маткапитала составляет почти 630,4 тысячи рублей. В случае рождения или усыновления второго ребенка им положена доплата – 202,6 тысячи рублей. Для родителей, у которых после 1 января 2020 года родился или был усыновлен второй или последующий ребенок (если ранее право на маткапитал не возникало) размер капитала составляет 833 тысяч рублей.</text:p>
      <text:p text:style-name="Text_20_body">Средства материнского капитала можно направить по пяти направлениям. Это:</text:p>
      <text:p text:style-name="Text_20_body">· улучшение жилищных условий;</text:p>
      <text:p text:style-name="Text_20_body">· ежемесячная выплата;</text:p>
      <text:p text:style-name="Text_20_body">· образование детей,</text:p>
      <text:p text:style-name="Text_20_body">· реабилитация детей с инвалидностью;</text:p>
      <text:p text:style-name="Text_20_body">· накопительная пенсию одного из родителей.</text:p>
      <text:p text:style-name="Text_20_body"><text:span text:style-name="T1">Если у вас остались вопросы, вы всегда можете обратиться в единый контакт-центр по взаимодействию с гражданами по телефону: 8 (800)100-00-01 (звонок бесплатный).</text:span></text:p>
      <text:p text:style-name="Text_20_body">Отделение СФР по Москве и Московской области в социальных сетях:</text:p>
      <text:p text:style-name="Text_20_body"><text:span text:style-name="T1">ВКонтакте –</text:span> <text:a xlink:type="simple" xlink:href="https://vk.com/sfr.moskva.i.moskovskaya.oblast" office:name=""><text:span text:style-name="Definition">https://vk.com/sfr.moskva.i.moskovskaya.oblast</text:span></text:a>;</text:p>
      <text:p text:style-name="Text_20_body"><text:span text:style-name="T1">Одноклассники –</text:span> <text:a xlink:type="simple" xlink:href="https://ok.ru/sfr.msk.i.moskobl" office:name=""><text:span text:style-name="Definition">https://ok.ru/sfr.msk.i.moskobl</text:span></text:a>;</text:p>
      <text:p text:style-name="Text_20_body"><text:span text:style-name="T1">Телеграм –</text:span> <text:a xlink:type="simple" xlink:href="https://t.me/sfr_moskva_i_moskovskayaoblast" office:name=""><text:span text:style-name="Definition">https://t.me/sfr_moskva_i_moskovskayaoblast</text:span></text:a>.</text:p>
      <text:p text:style-name="Text_20_body"><text:line-break/></text:p>
      <text:p text:style-name="Text_20_body">Адрес страницы: <text:a xlink:type="simple" xlink:href="http://lomonosovsky.mos.ru/pressnews/detail/12648707.html" office:name=""><text:span text:style-name="Definition">http://lomonosovsky.mos.ru/pressnews/detail/12648707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6T15:57:22Z</meta:creation-date>
    <dc:date>2024-11-06T15:57:22Z</dc:date>
  </office:meta>
</office:document-meta>
</file>