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с-начала-2024-года-отделение-сфр-по-москве-и-московской-области-оплатило-пособия-по-временной-нетрудоспособности-29-млн-жителей-региона"/>С начала 2024 года Отделение СФР по Москве и Московской области оплатило пособия по временной нетрудоспособности 2,9 млн жителей региона<text:bookmark-end text:name="с-начала-2024-года-отделение-сфр-по-москве-и-московской-области-оплатило-пособия-по-временной-нетрудоспособности-29-млн-жителей-региона"/></text:h>
      <text:p text:style-name="First_20_paragraph">31.10.2024</text:p>
      <text:p text:style-name="Text_20_body">31.10.2024<text:line-break/><text:line-break/></text:p>
      <text:p text:style-name="Text_20_body">Согласно данным Отделения СФР по Москве и Московской области, с начала года 2,9 млн работающих жителей в регионе получили 5,9 млн пособий по временной нетрудоспособности. Сумма перечисленных средств составила 92,3 млрд рублей.</text:p>
      <text:p text:style-name="Text_20_body">На сегодняшний день практически все листки нетрудоспособности оформляются в электронном виде. Исключение предусмотрено для лиц:</text:p>
      <text:list text:style-name="L1">
        <text:list-item>
          <text:p text:style-name="P1">сведения о которых составляют государственную и иную охраняемую законом тайну;</text:p>
        </text:list-item>
        <text:list-item>
          <text:p text:style-name="P1">в отношении которых реализуются меры государственной защиты.</text:p>
        </text:list-item>
      </text:list>
      <text:p text:style-name="First_20_paragraph">Среди преимуществ электронного листка нетрудоспособности — минимизация времени на оформление, исключение возможности его порчи или утери, а также случаев мошенничества.</text:p>
      <text:p text:style-name="Text_20_body">Для получения листка нетрудоспособности необходимо только сообщить номер СНИЛС. Оформленный больничный лист поступает из медучреждения напрямую к работодателю. Затем необходимые сведения передаются Отделение СФР по Москве и Московской области в течение трех рабочих дней с даты закрытия больничного. Денежные средства выплачиваются застрахованным не позднее 10 рабочих дней с момента получения сведений.</text:p>
      <text:p text:style-name="Text_20_body">Размер пособия зависит от среднего заработка за предыдущие два года и страхового стажа сотрудника. При стаже 8 и более лет он составит 100% среднего заработка, от 5 до 8 лет — 80%, менее 5 лет — 60%.</text:p>
      <text:p text:style-name="Text_20_body">«За первые три дня болезни работодатель самостоятельно рассчитывает и выплачивает пособие из собственных средств, а с четвертого дня это делает Отделение фонда по Москве и Московской области. Если же работник ухаживает за больным членом семьи, находится на карантине, проходит протезирование или долечивается в санатории, пособие выплачивается за счет средств Отделения Социального фонда с первого дня», — уточнил заместитель управляющего Отделением СФР по Москве и Московской области Алексей Путин.</text:p>
      <text:p text:style-name="Text_20_body">Граждане, у которых есть подтвержденная учетная запись на портале госуслуг, получают информационные сообщения об открытии, продлении и закрытии электронных листков нетрудоспособности.</text:p>
      <text:p text:style-name="Text_20_body"><text:span text:style-name="T1">Если у вас остались вопросы, вы всегда можете обратиться в единый контакт-центр по взаимодействию с гражданами по телефону — 8 (800)100-00-01 (звонок бесплатный),</text:span> <text:span text:style-name="T1">а также по единому номеру для консультирования страхователей 8 (495) 650-19-17</text:span> <text:span text:style-name="T1">(понедельник-четверг с 09:00 до 18:00, пятница с 09:00 до 16:45, без перерыва).</text:span></text:p>
      <text:p text:style-name="Text_20_body">Отделение СФР по Москве и Московской области в социальных сетях:</text:p>
      <text:p text:style-name="Text_20_body"><text:span text:style-name="T1">ВКонтакте –</text:span> <text:a xlink:type="simple" xlink:href="https://vk.com/sfr.moskva.i.moskovskaya.oblast" office:name=""><text:span text:style-name="Definition">https://vk.com/sfr.moskva.i.moskovskaya.oblast</text:span></text:a>;</text:p>
      <text:p text:style-name="Text_20_body"><text:span text:style-name="T1">Одноклассники –</text:span> <text:a xlink:type="simple" xlink:href="https://ok.ru/sfr.msk.i.moskobl" office:name=""><text:span text:style-name="Definition">https://ok.ru/sfr.msk.i.moskobl</text:span></text:a>;</text:p>
      <text:p text:style-name="Text_20_body"><text:span text:style-name="T1">Телеграм –</text:span> <text:a xlink:type="simple" xlink:href="https://t.me/sfr_moskva_i_moskovskayaoblast" office:name=""><text:span text:style-name="Definition">https://t.me/sfr_moskva_i_moskovskayaoblast</text:span></text:a>.</text:p>
      <text:p text:style-name="Text_20_body"><text:line-break/></text:p>
      <text:p text:style-name="Text_20_body"><text:line-break/></text:p>
      <text:p text:style-name="Text_20_body">Адрес страницы: <text:a xlink:type="simple" xlink:href="http://lomonosovsky.mos.ru/pressnews/detail/12638328.html" office:name=""><text:span text:style-name="Definition">http://lomonosovsky.mos.ru/pressnews/detail/12638328.html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5T22:57:37Z</meta:creation-date>
    <dc:date>2025-02-15T22:57:37Z</dc:date>
  </office:meta>
</office:document-meta>
</file>