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овском-регионе-более-765-тысячи-семей-распорядились-материнским-капиталом-через-банки"/>В Московском регионе более 76,5 тысячи семей распорядились материнским капиталом через банки<text:bookmark-end text:name="в-московском-регионе-более-765-тысячи-семей-распорядились-материнским-капиталом-через-банки"/></text:h>
      <text:p text:style-name="First_20_paragraph">31.10.2024</text:p>
      <text:p text:style-name="Text_20_body">Свыше 76,5 тысячи в Москве и Московской области распорядились материнским капиталом через банки. Информационное взаимодействие между региональным Отделением СФР и кредитными организациями налажено в соответствии с соглашениями, которые заключаются с 2020 года.</text:p>
      <text:p text:style-name="Text_20_body">Передача сведений из банков позволяет родителям одновременно с оформлением кредита сразу подать заявление о распоряжении материнским капиталом на покупку или строительство жилья. Средствами сертификата при этом оплачивается основной долг либо первоначальный взнос по кредиту. В итоге вместо двух обращений — в банк и клиентскую службу Отделения СФР по Москве и Московской области — владельцу сертификата достаточно обратиться только в банк.</text:p>
      <text:p text:style-name="Text_20_body">«Заявления и необходимые документы финансовые учреждения передают в СФР по электронным каналам, что ускоряет процесс распоряжения средствами. Если кредит или займ уже оформлены, родители могут подать заявление о распоряжении только в Отделение, — уточнил заместитель управляющего Отделением СФР по Москве и Московской области Алексей Путин. – Однако и в этом случае информационный обмен с банками помогает направить средства на выбранные цели, поскольку владельцу сертификата не нужно представлять документы и справки по выданному кредиту. Все эти сведения мы запрашиваем самостоятельно».</text:p>
      <text:p text:style-name="Text_20_body">Отделение СФР по Москве и Московской области регулярно заключает новые соглашения об обмене данными с банками, чтобы еще больше родителей могли удобнее использовать материнский капитал на улучшение жилищных условий.</text:p>
      <text:p text:style-name="Text_20_body">Напомним, что программа материнского капитала работает в России с 2007 года. Размер капитала ежегодно индексируется. В 2024 году он составляет 630 380 руб. 78 коп. на первого ребенка. Для семей, в которых с 2020 года появился второй ребенок, материнский капитал дополнительно увеличивается на 202 643 руб. 96 коп. Для семей, в которых после 1 января 2020 года родился третий ребенок или последующие дети, материнский капитал устанавливается в размере 833 024 руб. 74 коп. в случае, если ранее право на дополнительные меры государственной поддержки семей, имеющих детей, не возникало.</text:p>
      <text:p text:style-name="Text_20_body">Маткапитал выдается только один раз. Если семья не оформляла его на первого или второго ребенка, родители вправе получить сертификат на третьего и любого следующего. Средства можно направить на улучшение жилищных условий, обучение детей, накопительную пенсию, ежемесячную выплату на детей до 3 лет или покупку товаров и услуг, предназначенных для социальной адаптации детей с инвалидностью. Можно выбрать один вариант или распределить деньги по нескольким направлениям.</text:p>
      <text:p text:style-name="Text_20_body"><text:span text:style-name="T1">Список банков, в которые могут обратиться граждане Москвы и Московской области для распоряжения материнским капиталом, постоянно расширяется (https://sfr.gov.ru/branches/moscow/info/~0/7294).</text:span></text:p>
      <text:p text:style-name="Text_20_body"><text:span text:style-name="T1">Если у вас остались вопросы, вы всегда можете обратиться в единый контакт-центр по взаимодействию с гражданами по телефону: 8 (800)100-00-01 (звонок бесплатный).</text:span></text:p>
      <text:p text:style-name="Text_20_body">Отделение СФР по Москве и Московской области в социальных сетях:</text:p>
      <text:p text:style-name="Text_20_body"><text:span text:style-name="T1">ВКонтакте –</text:span> <text:a xlink:type="simple" xlink:href="https://vk.com/sfr.moskva.i.moskovskaya.oblast" office:name=""><text:span text:style-name="Definition"><text:span text:style-name="T1">https://vk.com/sfr.moskva.i.moskovskaya.oblast</text:span></text:span></text:a>;</text:p>
      <text:p text:style-name="Text_20_body"><text:span text:style-name="T1">Одноклассники –</text:span> <text:a xlink:type="simple" xlink:href="https://ok.ru/sfr.msk.i.moskobl" office:name=""><text:span text:style-name="Definition"><text:span text:style-name="T1">https://ok.ru/sfr.msk.i.moskobl</text:span></text:span></text:a>;</text:p>
      <text:p text:style-name="Text_20_body"><text:span text:style-name="T1">Телеграм –</text:span> <text:a xlink:type="simple" xlink:href="https://t.me/sfr_moskva_i_moskovskayaoblast" office:name=""><text:span text:style-name="Definition"><text:span text:style-name="T1">https://t.me/sfr_moskva_i_moskovskayaoblast</text:span></text:span></text:a>.</text:p>
      <text:p text:style-name="Text_20_body"><text:line-break/></text:p>
      <text:p text:style-name="Text_20_body"><text:line-break/></text:p>
      <text:p text:style-name="Text_20_body">Адрес страницы: <text:a xlink:type="simple" xlink:href="http://lomonosovsky.mos.ru/pressnews/detail/12638324.html" office:name=""><text:span text:style-name="Definition">http://lomonosovsky.mos.ru/pressnews/detail/12638324.html</text:span></text:a></text:p>
      <text:p text:style-name="Text_20_body"><text:a xlink:type="simple" xlink:href="http://lomonosovsky.mos.ru" office:name=""><text:span text:style-name="Definition">Управа Ломонос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6T23:20:35Z</meta:creation-date>
    <dc:date>2024-12-16T23:20:35Z</dc:date>
  </office:meta>
</office:document-meta>
</file>