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ход-территории-главой-управы"/>ОБХОД ТЕРРИТОРИИ ГЛАВОЙ УПРАВЫ<text:bookmark-end text:name="обход-территории-главой-управы"/></text:h>
      <text:p text:style-name="First_20_paragraph">28.10.2024</text:p>
      <text:p text:style-name="Text_20_body">25 октября в 17:00 в ходе обхода дома по адресу: ул. Академика Пилюгина, д. 20, корп. 2 глава управы Ломоносовского района Писяев Александр Викторович встретится с жителями района и обсудит вопросы содержания многоквартирного дома и дворовой территории.<text:line-break/><text:line-break/><text:a xlink:type="simple" xlink:href="https://vk.com/feed?section=search&amp;q=%23%D0%AE%D0%97%D0%90%D0%9E" office:name=""><text:span text:style-name="Definition">#ЮЗАО</text:span></text:a> <text:a xlink:type="simple" xlink:href="https://vk.com/feed?section=search&amp;q=%23%D0%9B%D0%BE%D0%BC%D0%BE%D0%BD%D0%BE%D1%81%D0%BE%D0%B2%D1%81%D0%BA%D0%B8%D0%B9" office:name=""><text:span text:style-name="Definition">#Ломоносовский</text:span></text:a> <text:a xlink:type="simple" xlink:href="https://vk.com/feed?section=search&amp;q=%23%D0%A3%D0%BF%D1%80%D0%B0%D0%B2%D0%B0" office:name=""><text:span text:style-name="Definition">#Управа</text:span></text:a> <text:a xlink:type="simple" xlink:href="https://vk.com/feed?section=search&amp;q=%23%D0%93%D0%BB%D0%B0%D0%B2%D0%B0_%D1%83%D0%BF%D1%80%D0%B0%D0%B2%D1%8B" office:name=""><text:span text:style-name="Definition">#Глава_управы</text:span></text:a> <text:a xlink:type="simple" xlink:href="https://vk.com/feed?section=search&amp;q=%23%D0%9E%D0%B1%D1%85%D0%BE%D0%B4" office:name=""><text:span text:style-name="Definition">#Обход</text:span></text:a></text:p>
      <text:p text:style-name="Text_20_body"><text:line-break/></text:p>
      <text:p text:style-name="Text_20_body">Адрес страницы: <text:a xlink:type="simple" xlink:href="http://lomonosovsky.mos.ru/pressnews/detail/12632561.html" office:name=""><text:span text:style-name="Definition">http://lomonosovsky.mos.ru/pressnews/detail/12632561.html</text:span></text:a></text:p>
      <text:p text:style-name="Text_20_body"><text:a xlink:type="simple" xlink:href="http://lomonosovsky.mos.ru" office:name=""><text:span text:style-name="Definition">Управа Ломонос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6T12:19:28Z</meta:creation-date>
    <dc:date>2024-12-26T12:19:28Z</dc:date>
  </office:meta>
</office:document-meta>
</file>