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илиал-4-осфр-по-москве-и-московской-области-информирует-в-2024-году-2834-тысячи-женщин-и-новорожденных-московского-региона-получили-услуги-по-родовым-сертификатам"/>Филиал № 4 ОСФР по Москве и Московской области информирует: В 2024 году 283,4 тысячи женщин и новорожденных Московского региона получили услуги по родовым сертификатам<text:bookmark-end text:name="филиал-4-осфр-по-москве-и-московской-области-информирует-в-2024-году-2834-тысячи-женщин-и-новорожденных-московского-региона-получили-услуги-по-родовым-сертификатам"/></text:h>
      <text:p text:style-name="First_20_paragraph">25.10.2024</text:p>
      <text:p text:style-name="Text_20_body">По данным Отделения СФР по Москве и Московской области, с помощью родовых сертификатов 283,4 тысячи женщин и новорожденных получили различные услуги в медицинских учреждениях.</text:p>
      <text:p text:style-name="Text_20_body">Родовый сертификат — это документ, который предоставляет беременной женщине право выбрать медучреждение, в котором она будет наблюдаться до и после беременности, а также рожать.</text:p>
      <text:p text:style-name="Text_20_body">Электронный сертификат формируется врачами при первом посещении женской консультации по месту жительства. Если сертификат не был открыт женской консультацией, его сформирует роддом. Сертификат также может быть оформлен в детской поликлинике, где будут проводиться профилактические осмотры ребенка в течение первого года жизни.</text:p>
      <text:p text:style-name="Text_20_body">«По родовому сертификату оплачиваются услуги, оказанные государственными или частными медицинскими организациями в рамках обязательного медицинского страхования. Все необходимые для оплаты сведения мы получаем автоматически в рамках межведомственного взаимодействия, — отметил заместитель управляющего Отделением СФР по Москве и Московской области <text:span text:style-name="T1">Алексей Путин. —</text:span> Это, в частности, данные о постановке на учет в женской консультации, а также информация о том, что роды успешно приняты, а услуги по профилактическому наблюдению ребенка в течение первого года жизни — оказаны».</text:p>
      <text:p text:style-name="Text_20_body">Сертификат состоит из трех талонов, каждый из которых заполняется при обращении в выбранное медицинское учреждение. Если будущая мама наблюдается на платной основе, то родовый сертификат не формируется. Суммарная стоимость сертификата в текущем году составляет 12 тысяч рублей. Отделение СФР по Москве и Московской области перечисляет средства за оказанные услуги напрямую медицинским организациям на их лицевые счета.</text:p>
      <text:p text:style-name="Text_20_body"><text:span text:style-name="T2">Если у вас остались вопросы, вы всегда можете обратиться в единый контакт-центр по взаимодействию с гражданами, позвонив по телефону 8 (800)100-00-01 (работает круглосуточно, звонок бесплатный).</text:span></text:p>
      <text:p text:style-name="Text_20_body">Отделение СФР по Москве и Московской области в социальных сетях:</text:p>
      <text:p text:style-name="Text_20_body"><text:span text:style-name="T3">ВКонтакте – https://vk.com/sfr.moskva.i.moskovskaya.oblast</text:span>;</text:p>
      <text:p text:style-name="Text_20_body"><text:span text:style-name="T3">Одноклассники – https://ok.ru/sfr.msk.i.moskobl</text:span>;</text:p>
      <text:p text:style-name="Text_20_body"><text:span text:style-name="T3">Телеграм – https://t.me/sfr_moskva_i_moskovskayaoblast</text:span>.</text:p>
      <text:p text:style-name="Text_20_body"><text:line-break/></text:p>
      <text:p text:style-name="Text_20_body">Адрес страницы: <text:a xlink:type="simple" xlink:href="http://lomonosovsky.mos.ru/pressnews/detail/12630233.html" office:name=""><text:span text:style-name="Definition">http://lomonosovsky.mos.ru/pressnews/detail/12630233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7T23:03:35Z</meta:creation-date>
    <dc:date>2025-04-27T23:03:35Z</dc:date>
  </office:meta>
</office:document-meta>
</file>