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есятиклассники-школы-7-побывали-в-институте-космических-исследований-ран"/>Десятиклассники школы №7 побывали в Институте космических исследований РАН<text:bookmark-end text:name="десятиклассники-школы-7-побывали-в-институте-космических-исследований-ран"/></text:h>
      <text:p text:style-name="First_20_paragraph">16.05.2024</text:p>
      <text:p text:style-name="Text_20_body"><text:span text:style-name="T1">16.05.2024</text:span></text:p>
      <text:p text:style-name="Text_20_body">Ученики технологического 10 «Ц» класса совершили экскурсию в Институт космических исследований РАН. Соответствующий пост опубликован на <text:a xlink:type="simple" xlink:href="https://vk.com/sch7msk?w=wall-211525416_2006" office:name=""><text:span text:style-name="Definition">странице</text:span></text:a> учреждения во «ВКонтакте».</text:p>
      <text:p text:style-name="Text_20_body">Специалист рассказал подросткам об астрофизике и показал модели космических аппаратов. Ребята увидели атмосферные зонды станции «ВеГа» и узнали много интересных фактов о Венере и ее исследованиях.</text:p>
      <text:p text:style-name="Text_20_body">Уточняется, что десятиклассникам также представили полноразмерную модель «Лунохода-2» и объяснили, как им управлять. По итогу экскурсии все школьники получили сертификаты о прохождении первого курса космической теории.</text:p>
      <text:p text:style-name="Text_20_body">Фото: ru.freepik.com</text:p>
      <text:p text:style-name="Text_20_body"><text:line-break/></text:p>
      <text:p text:style-name="Text_20_body">Адрес страницы: <text:a xlink:type="simple" xlink:href="http://lomonosovsky.mos.ru/pressnews/detail/12373294.html" office:name=""><text:span text:style-name="Definition">http://lomonosovsky.mos.ru/pressnews/detail/12373294.html</text:span></text:a></text:p>
      <text:p text:style-name="Text_20_body"><text:a xlink:type="simple" xlink:href="http://lomonosovsky.mos.ru" office:name=""><text:span text:style-name="Definition">Управа Ломоносо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5-16T15:21:18Z</meta:creation-date>
    <dc:date>2024-05-16T15:21:18Z</dc:date>
  </office:meta>
</office:document-meta>
</file>