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сц-ломоносовский-приглашает-старшее-поколение-на-онлайн-встречу-клуба-любителей-мемуаристики-линия-жизни-23-сентября"/>МСЦ «Ломоносовский» приглашает старшее поколение на онлайн-встречу клуба любителей мемуаристики «Линия жизни» 23 сентября<text:bookmark-end text:name="мсц-ломоносовский-приглашает-старшее-поколение-на-онлайн-встречу-клуба-любителей-мемуаристики-линия-жизни-23-сентября"/></text:h>
      <text:p text:style-name="First_20_paragraph">22.09.2021</text:p>
      <text:p text:style-name="Text_20_body"><text:line-break/></text:p>
      <text:p text:style-name="Text_20_body">МСЦ «Ломоносовский» приглашает старшее поколение на онлайн-встречу клуба любителей мемуаристики «Линия жизни» на тему «Вопреки жизни». Она состоится 23 сентября в 12:00. Гостем эфира станет поэтесса Лариса Оболенская – член Российского союза писателей.</text:p>
      <text:p text:style-name="Text_20_body"><text:line-break/></text:p>
      <text:p text:style-name="Text_20_body"> Она расскажет историю своего рода, а также о том, как неоднократно находилась на гране жизни и смерти. К поэзии Лариса Оболенская пришла в зрелые годы.</text:p>
      <text:p text:style-name="Text_20_body"><text:line-break/></text:p>
      <text:p text:style-name="Text_20_body"> Стихи поэтессы поучительны, это и философская, и любовная, и пейзажная лирика и пр. Чтобы присоединиться к онлайн-встрече, нужно позвонить по тел. организаторов МСЦ «Ломоносовский»: +7 (495) 870-44-44.</text:p>
      <text:p text:style-name="Text_20_body"><text:line-break/></text:p>
      <text:p text:style-name="Text_20_body">Адрес страницы: <text:a xlink:type="simple" xlink:href="http://lomonosovsky.mos.ru/pressnews/detail/10271659.html" office:name=""><text:span text:style-name="Definition">http://lomonosovsky.mos.ru/pressnews/detail/10271659.html</text:span></text:a></text:p>
      <text:p text:style-name="Text_20_body"><text:a xlink:type="simple" xlink:href="http://lomonosovsky.mos.ru" office:name=""><text:span text:style-name="Definition">Управа Ломоносо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4T22:43:24Z</meta:creation-date>
    <dc:date>2023-05-24T22:43:24Z</dc:date>
  </office:meta>
</office:document-meta>
</file>