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общественные-обсуждения-это-удобно"/>Почему общественные обсуждения – это удобно?<text:bookmark-end text:name="почему-общественные-обсуждения-это-удобно"/></text:h>
      <text:p text:style-name="First_20_paragraph">01.01.1970</text:p>
      <text:p text:style-name="Text_20_body"><text:line-break/></text:p>
      <text:p text:style-name="Text_20_body">Адрес страницы: <text:a xlink:type="simple" xlink:href="http://lomonosovsky.mos.ru/press-center/mediagallery/134489/9330110/" office:name=""><text:span text:style-name="Definition">http://lomonosovsky.mos.ru/press-center/mediagallery/134489/9330110/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8:20:28Z</meta:creation-date>
    <dc:date>2023-07-09T08:20:28Z</dc:date>
  </office:meta>
</office:document-meta>
</file>