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ажаемые-москвичи-и-гости-столицы"/>УВАЖАЕМЫЕ МОСКВИЧИ и ГОСТИ СТОЛИЦЫ!<text:bookmark-end text:name="уважаемые-москвичи-и-гости-столицы"/></text:h>
      <text:p text:style-name="First_20_paragraph">17.03.2025</text:p>
      <text:p text:style-name="Text_20_body"><text:line-break/></text:p>
      <text:p text:style-name="Text_20_body"><text:span text:style-name="T1">В целях профилактики детского дорожно-транспортного травматизма</text:span></text:p>
      <text:p text:style-name="Text_20_body"><text:span text:style-name="T1">и повышения безопасности дорожного движения с 17 по 21 марта</text:span></text:p>
      <text:p text:style-name="Text_20_body"><text:span text:style-name="T1">2025 года Госавтоинспекцией города Москвы проводится</text:span></text:p>
      <text:p text:style-name="Text_20_body"><text:span text:style-name="T1">профилактическое мероприятие «ВЕСЕННИЕ КАНИКУЛЫ».</text:span></text:p>
      <text:p text:style-name="Text_20_body">Закончив учиться, дети чаще проводят свободное время на улице, гуляя как с родителями, так и без них. Дети подвижны и любознательны. Играя на улице, часто бывают невнимательными и беспечными, не всегда понимая опасность шалостей на проезжей части. Нарушая Правила дорожного движения, они могут стать участниками и жертвами дорожно-транспортных происшествий.</text:p>
      <text:p text:style-name="Text_20_body"><text:span text:style-name="T1">Чтобы этого не случилось:</text:span></text:p>
      <text:p text:style-name="Text_20_body">v Напомните ребятам о правилах движения для пешеходов. Объясните ребенку где, когда и как можно переходить проезжую часть, к чему могут привести нарушения Правил дорожного движения, как правильно вести себя в той или иной ситуации.</text:p>
      <text:p text:style-name="Text_20_body">v Расскажите ребенку, что переходить дорогу можно, когда все автомобили остановились, а водители видят его и пропускают.</text:p>
      <text:p text:style-name="Text_20_body">v Не позволяйте детям выходить на проезжую часть из-за припаркованного транспорта.</text:p>
      <text:p text:style-name="Text_20_body">v Не стоит забывать и о том, что в сумерках водители могут не заметить ребенка, поэтому, по возможности, следует надевать яркую одежду, а лучше иметь на ней световозвращающие элементы.</text:p>
      <text:p text:style-name="Text_20_body">v Маленькие пассажиры в салоне автомобиля, если их перевозка осуществляется без специального детского кресла, подвержены огромному риску. Не забывайте пристегивать ребенка ремнями безопасности и использовать детские удерживающие устройства каждый раз, когда путешествуете вместе.</text:p>
      <text:p text:style-name="Text_20_body"><text:span text:style-name="T1">Подавайте пример правильного поведения на улицах города.</text:span></text:p>
      <text:p text:style-name="Text_20_body"><text:span text:style-name="T1">Нет большего счастья, чем видеть наших детей здоровыми и веселыми! Уберечь детей на дороге – наша общая задача.</text:span></text:p>
      <text:p text:style-name="Text_20_body"><text:line-break/></text:p>
      <text:p text:style-name="Text_20_body">Адрес страницы: <text:a xlink:type="simple" xlink:href="http://lomonosovsky.mos.ru/bezopasnost/giri/detail/12858948.html" office:name=""><text:span text:style-name="Definition">http://lomonosovsky.mos.ru/bezopasnost/giri/detail/12858948.html</text:span></text:a></text:p>
      <text:p text:style-name="Text_20_body"><text:a xlink:type="simple" xlink:href="http://lomonosovsky.mos.ru" office:name=""><text:span text:style-name="Definition">Управа Ломонос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17T07:57:19Z</meta:creation-date>
    <dc:date>2025-03-17T07:57:19Z</dc:date>
  </office:meta>
</office:document-meta>
</file>