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ваш-пассажир-ребенок-в-юго-западном-округе-москвы"/>Профилактическое мероприятие «Ваш пассажир – ребенок!» в Юго-Западном округе Москвы<text:bookmark-end text:name="профилактическое-мероприятие-ваш-пассажир-ребенок-в-юго-западном-округе-москвы"/></text:h>
      <text:p text:style-name="First_20_paragraph">13.02.2025</text:p>
      <text:p text:style-name="Text_20_body">В целях обеспечения безопасности дорожного движения и профилактики нарушений правил перевозки детей<text:line-break/>13 февраля 2025 года на территории Юго-Западного административного округа г. Москвы будет проведено профилактическое мероприятие «Ваш пассажир – ребенок!». Цель данного мероприятия профилактика нарушений по перевозке несовершеннолетних детей в автомобиле.</text:p>
      <text:p text:style-name="Text_20_body">Отдел ГИБДД УВД по ЮЗАО ГУ МВД России по г. Москве еще раз напоминает всем водителям о том, что жизнь и здоровье ваших детей зависит от вашей дисциплинированности на дорогах и соблюдения ПДД РФ.</text:p>
      <text:p text:style-name="Text_20_body">ОГИБДД УВД по ЮЗАО</text:p>
      <text:p text:style-name="Text_20_body"><text:line-break/></text:p>
      <text:p text:style-name="Text_20_body">Адрес страницы: <text:a xlink:type="simple" xlink:href="http://lomonosovsky.mos.ru/bezopasnost/giri/detail/12805672.html" office:name=""><text:span text:style-name="Definition">http://lomonosovsky.mos.ru/bezopasnost/giri/detail/12805672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06:59:46Z</meta:creation-date>
    <dc:date>2025-02-13T06:59:46Z</dc:date>
  </office:meta>
</office:document-meta>
</file>