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анслитерация-для-загранпаспортов"/>Транслитерация для загранпаспортов<text:bookmark-end text:name="транслитерация-для-загранпаспортов"/></text:h>
      <text:p text:style-name="First_20_paragraph">03.10.2014</text:p>
      <text:p text:style-name="Text_20_body"><text:span text:style-name="T1">Транслитерация определена Федеральным законом, который регулирует деятельность Федеральной миграционной службы в области оформления заграничных паспортов для граждан выезжающих за пределы Российской Федерации.</text:span></text:p>
      <text:p text:style-name="Text_20_body">Транслитерация вся приведена в соответствии с требованиями международных стандартов. Гражданам оформляющим загранпаспорта на пять, и особенно, на десять лет, тщательным образом делается акцент на проверку правильности написания транслитерации.</text:p>
      <text:p text:style-name="Text_20_body">Чтобы изменить транслитерацию, необходимо при подаче документов на оформление загранпаспорта, написать заявление в произвольной форме и представить один из следующих документов: старый загранпаспорт, виза, свидетельство о рождении, свидетельство о браке, выданное за пределами Российской Федерации. Как правило, это нужно будет делать на момент подачи документов. Сложностей с внесениями изменений в новые загранпаспорта на данный момент не зафиксировано.</text:p>
      <text:p text:style-name="Text_20_body">Все это очень важно для граждан, ведущих коммерческую деятельность, владеющих недвижимостью, зарегистрировавших брак за пределами РФ. При выдаче нового загранпаспорта с внесенными изменениями, также возвращается и старый паспорт, который они всегда могут предъявить при любой необходимости.</text:p>
      <text:p text:style-name="Text_20_body">Пояснила, заместитель начальника отдела оформления заграничных паспортов УФМС России по г.Москве Белова Ольга Валентиновна, Паспортно-визовый центр, г .Москва, ул .Новослободская, д.45, к.5</text:p>
      <text:p text:style-name="Text_20_body"><text:line-break/></text:p>
      <text:p text:style-name="Text_20_body">Адрес страницы: <text:a xlink:type="simple" xlink:href="http://lomonosovsky.mos.ru/bezopasnost/fms/detail/1435355.html" office:name=""><text:span text:style-name="Definition">http://lomonosovsky.mos.ru/bezopasnost/fms/detail/1435355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8T16:32:14Z</meta:creation-date>
    <dc:date>2023-09-08T16:32:14Z</dc:date>
  </office:meta>
</office:document-meta>
</file>