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работника-миграционной-службы"/>День работника миграционной службы<text:bookmark-end text:name="день-работника-миграционной-службы"/></text:h>
      <text:p text:style-name="First_20_paragraph">14.06.2014</text:p>
      <text:p text:style-name="Text_20_body"><text:span text:style-name="T1">14 июня сотрудники Федеральной миграционной службы отмечали свой профессиональный праздник - 22 года со дня создания службы. 14 июня 1992 года Президент Российской Федерации подписал Указ о создании Федеральной миграционной службы России на базе Комитета по делам миграции населения при Министерстве труда и занятости населения Российской Федерации. С того дня ведет отсчет история службы в ее современном виде.</text:span></text:p>
      <text:p text:style-name="Text_20_body">День работника миграционной службы появился в календаре официальных российских профессиональных праздников сравнительно недавно, в 2007 году президент России В. В. Путин подписал Указ "Об установлении Дня работника миграционной службы"</text:p>
      <text:p text:style-name="Text_20_body">Начальник Управления Кириллова Ольга Евгеньевна от имени руководства и себя лично искренне поздравила всех сотрудников службы, пожелала крепкого здоровья, семейного благополучия, личных и трудовых успехов, а также напомнила, что, в первую очередь, мы работаем для людей.</text:p>
      <text:p text:style-name="Text_20_body">В этот день в Управлении был организован праздничный концерт для сотрудников и ветеранов службы, где со своими поздравлениями выступали звезды российской эстрады.</text:p>
      <text:p text:style-name="Text_20_body"><text:line-break/></text:p>
      <text:p text:style-name="Text_20_body">Адрес страницы: <text:a xlink:type="simple" xlink:href="http://lomonosovsky.mos.ru/bezopasnost/fms/detail/1435296.html" office:name=""><text:span text:style-name="Definition">http://lomonosovsky.mos.ru/bezopasnost/fms/detail/1435296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7T08:45:46Z</meta:creation-date>
    <dc:date>2024-12-17T08:45:46Z</dc:date>
  </office:meta>
</office:document-meta>
</file>