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актике-проведения-диверсионно-террористических-актов"/>О тактике проведения диверсионно-террористических актов<text:bookmark-end text:name="о-тактике-проведения-диверсионно-террористических-актов"/></text:h>
      <text:p text:style-name="First_20_paragraph">11.03.2021</text:p>
      <text:p text:style-name="Text_20_body">В тактической модели действий террориста при совершении ДТА с использованием СВУ можно выделить следующие типовые стадии:<text:line-break/>• Проведение разведки объекта.<text:line-break/>• Выбор способа проведения ДТА и исполнителей. При этом в зависимости от целей террористической организации исполнители могут заранее рассчитываться как бросовый материал.<text:line-break/>• Доведение плана операции до исполнителей и дополнительная их психологическая обработка. При этом исполнителям внушается, что акция полностью безопасна.<text:line-break/>• Осуществление расстановки вспомогательных сил, в том числе и для проведения мероприятий по обеспечению отхода, безопасности или ликвидации исполнителя террористической акции.<text:line-break/>• Проведение акции.<text:line-break/>Арсенал методов, применяемых террористами для совершенствования ДТА очень широк:<text:line-break/>• закладка самодельных взрывных устройств в автомобили, подвалы домов или квартиры;<text:line-break/>• установка фугасов, закамуфлированных под элементы дорожного покрытия или ограждения;<text:line-break/>• террористы-смертники, которые могут использоваться в качестве водителей транспортных средств, начиненных взрывчаткой, или сами могут быть носителями СВУ;-<text:line-break/>• захват самолета с целью тарана объектов;<text:line-break/>• использование плавательных и летательных средств.</text:p>
      <text:p text:style-name="Text_20_body">При закладке фугасов в первую очередь рассматриваются: маскировка под дорожно-ремонтные работы, деятельность рабочих-озеленителей и т.п. Закладка СВУ производится в канализационные люки и под дорожное покрытие.</text:p>
      <text:p text:style-name="Text_20_body">Из материалов расследований ДТА отмечаются варианты способов размещения СВУ: "пояс шахида" (на груди, на бедре, на талии, в т.ч. имитируя беременность) в камуфлированном изделии (например, дамская сумка; видеокамера; барсетка, дипломат).</text:p>
      <text:p text:style-name="Text_20_body">За последнее время для совершения террористических акций в метрополитенах НВФ предпочитают использование боевиков-смертников, которых они относят к "оружию стратегического назначения". Смертники - это, в большинстве случаев, молодые мужчины и женщины 20-35 лет. На задание смертников, как правило, посылают парами (один - исполнитель, второй -контролер). Если у исполнителя что-то не получится или передумает умирать, то контролер должен исполнителя ликвидировать. Уничтожение смертника планируется и в том случае, если он не сможет проникнуть на охраняемый объект. В этом случае уничтожение смертника осуществляется путем подрыва носимых им взрывных устройств с помощью дистанционного устройства. Их использование дает огромное преимущество поскольку: во-первых, такие акции почти всегда приводят к многочисленным жертвам; во-вторых, они всегда попадают в фокус СМИ, что рекламирует их решимость к самопожертвованию; в-третьих, применение тактики самоубийств гарантирует, что атака состоится в наиболее подходящий момент, с конкретным выбором цели для ее взрыва (уничтожения); в-четвертых, нет нужды готовить пути отхода; в-пятых, нет опасений, что исполнитель попадет в руки правосудия и выдаст организаторов.</text:p>
      <text:p text:style-name="Text_20_body">Практика показывает, что на территории Российской Федерации террористы не идут на совершение ДТА в ярко выраженной национальной одежде. Главная задача боевиков - раствориться в толпе и ничем не привлекать к себе внимание. Характерная черта нескольких резонансных террористических акций, совершенных террористами-смертниками в летнее время - одежда, не соответствующая погоде, просторная, призванная скрыть "пояс шахида".</text:p>
      <text:p text:style-name="Text_20_body">Особенности поведения при проживании террористов на квартирах:<text:line-break/>• проживают, практически не выходя из помещения (запрещено общаться с соседями, даже если они сами захотят вступить в контакт);<text:line-break/>• в квартирах не заметны следы бытового пребывания, отсутствует музыка, звуки работающего телевизора, не слышны бытовые разговоры, звуки хозяйственной деятельности. Мусор могут выносить другие люди, которые приносят еду, или обитатели квартиры ночью;<text:line-break/>• отсутствие косметики у женщин, кроме средств окрашивания волос;<text:line-break/>• наличие характерных продуктов питания, предназначенных специально для мусульман. В идеале смертник не должен питаться "нечистой" едой, продукты должны быть приобретены только в специальных местах.</text:p>
      <text:p text:style-name="Text_20_body">Для решения задач по предупреждению и недопущению террористических акций с использованием различных средств подрыва, в том числе СВУ, важное значение приобретает изучение и анализ тактики террористов, стандартных моделей их действий в различных условиях.</text:p>
      <text:p text:style-name="Text_20_body">Большую роль в предотвращении террористических актов могут сыграть действия, как общественных организаций, так и простых граждан. Анализ проведения крупномасштабных актов свидетельствует о том, что своевременное реагирование гражданами на признаки террористической деятельности могло бы существенно повысить возможности органов безопасности и правоохранительных органов по выявлению и предотвращению актов терроризма. При этом необходимо предостеречь граждан от попыток самостоятельного изучения подозрительных предметов (например, брошенные машины, сумки, пакеты и т.п.). В случае обнаружения необходимо незамедлительно обращаться в соответствующие органы. Только совместными усилиями органов государственной власти, общественных организаций и всего гражданского общества можно пресечь преступные устремления главарей террористических организаций.</text:p>
      <text:p text:style-name="Text_20_body"><text:line-break/></text:p>
      <text:p text:style-name="Text_20_body">Адрес страницы: <text:a xlink:type="simple" xlink:href="http://lomonosovsky.mos.ru/bezopasnost/antiterror/detail/9777189.html" office:name=""><text:span text:style-name="Definition">http://lomonosovsky.mos.ru/bezopasnost/antiterror/detail/9777189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12:52:52Z</meta:creation-date>
    <dc:date>2023-07-10T12:52:52Z</dc:date>
  </office:meta>
</office:document-meta>
</file>