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фектуре-юзао-прошло-совещание-по-вопросу-антитеррористической-защищенности-объектов-округа"/>В префектуре ЮЗАО прошло совещание по вопросу антитеррористической защищенности объектов округа<text:bookmark-end text:name="в-префектуре-юзао-прошло-совещание-по-вопросу-антитеррористической-защищенности-объектов-округа"/></text:h>
      <text:p text:style-name="First_20_paragraph">16.10.2015</text:p>
      <text:h text:style-name="Heading_20_1" text:outline-level="1"><text:bookmark-start text:name="октября-2015-в-префектуре-юзао-прошло-совещание-на-котором-рассматривались-вопросы-обеспечения-антитеррористической-защищенности-объектов-округа.-на-совещании-присутствовали-заместители-префекта-юзао-главы-управ-районов-представители-силовых-структур-а-также-представители-управляющих-компаний-обслуживающих-жилой-фонд-округа.-в-ходе-обсуждения-вопросов-повестки-дня-был-заслушан-доклад-заместителя-начальника-отдела-по-юзао-уфсб-россии-по-городу-москве-и-московской-области-по-вопросу-обеспечения-безопасности-и-устойчивого-состояния-антитеррористической-защищенности-жилого-фонда-юзао.-главы-управ-районов-проинформировали-о-принимаемых-мерах-по-недопущению-нахождения-посторонних-лиц-в-отселенных-и-частично-отселенных-зданиях."/>15 октября 2015 в префектуре ЮЗАО прошло совещание, на котором рассматривались вопросы обеспечения антитеррористической защищенности объектов округа. На совещании присутствовали заместители префекта ЮЗАО, главы управ районов, представители силовых структур, а также представители управляющих компаний, обслуживающих жилой фонд округа. В ходе обсуждения вопросов повестки дня был заслушан доклад заместителя начальника отдела по ЮЗАО УФСБ России по городу Москве и Московской области по вопросу обеспечения безопасности и устойчивого состояния антитеррористической защищенности жилого фонда ЮЗАО. Главы управ районов проинформировали о принимаемых мерах по недопущению нахождения посторонних лиц в отселенных и частично отселенных зданиях.<text:bookmark-end text:name="октября-2015-в-префектуре-юзао-прошло-совещание-на-котором-рассматривались-вопросы-обеспечения-антитеррористической-защищенности-объектов-округа.-на-совещании-присутствовали-заместители-префекта-юзао-главы-управ-районов-представители-силовых-структур-а-также-представители-управляющих-компаний-обслуживающих-жилой-фонд-округа.-в-ходе-обсуждения-вопросов-повестки-дня-был-заслушан-доклад-заместителя-начальника-отдела-по-юзао-уфсб-россии-по-городу-москве-и-московской-области-по-вопросу-обеспечения-безопасности-и-устойчивого-состояния-антитеррористической-защищенности-жилого-фонда-юзао.-главы-управ-районов-проинформировали-о-принимаемых-мерах-по-недопущению-нахождения-посторонних-лиц-в-отселенных-и-частично-отселенных-зданиях."/></text:h>
      <text:section text:name="bx_incl_area_14">
        <text:p text:style-name="First_20_paragraph">В результате обсуждений отмечено, что главной задачей управ районов и окружных служб является осуществление постоянного взаимодействия между заинтересованными органами, обеспечение безопасности населения, антитеррористической защищенности объектов и территорий округа.</text:p>
        <text:p text:style-name="Text_20_body">По итогам совещания исполняющий обязанности префекта Алексей Юрьевич Толчеев дал ряд поручений по вопросам обеспечения антитеррористической защищенности объектов округа.</text:p>
      </text:section>
      <text:p text:style-name="Text_20_body"><text:line-break/></text:p>
      <text:p text:style-name="Text_20_body">Адрес страницы: <text:a xlink:type="simple" xlink:href="http://lomonosovsky.mos.ru/bezopasnost/antiterror/detail/2231251.html" office:name=""><text:span text:style-name="Definition">http://lomonosovsky.mos.ru/bezopasnost/antiterror/detail/2231251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9T19:42:34Z</meta:creation-date>
    <dc:date>2024-02-09T19:42:34Z</dc:date>
  </office:meta>
</office:document-meta>
</file>