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-обломками"/>Под обломками<text:bookmark-end text:name="под-обломками"/></text:h>
      <text:p text:style-name="First_20_paragraph">02.10.2014</text:p>
      <text:p text:style-name="Text_20_body"><text:span text:style-name="T1">Под обломками</text:span></text:p>
      <text:p text:style-name="Text_20_body">Постарайтесь не падать духом. Успокойтесь. Дышите глубоко и ровно. Настройтесь на то, сто спасатели Вас спасут. Голосом и стуком привлекайте внимание людей. Если Вы находитесь глубоко под обломками здания, перемещайте влево-вправо любой металлический предмет (кольцо, ключи и т.п.) для обнаружения Вас эхопеленгатором.<text:line-break/>Если пространство около Вас относительно свободно, не зажигайте зажигалки. Берегите кислород. Продвигайтесь осторожно, стараясь не вызывать нового обвала, ориентируйтесь по движению воздуха, поступающего снаружи. Если у Вас есть возможность, с помощью подручных предметов (доски, кирпичи и т.п.) укрепите потолок от обрушения и ждите помощи. При сильной жажде положите в рот небольшой камешек и сосите его, дыша носом.<text:line-break/></text:p>
      <text:p text:style-name="Text_20_body"><text:span text:style-name="T1">РЕКОМЕНДУЕМЫЕ ЗОНЫ ЭВАКУАЦИИ И ОЦЕПЛЕНИЯ ПРИ ОБНАРУЖЕНИИ ВЗРЫВНОГО УСТРОЙСТВА ИЛИ ПРЕДМЕТА, ПОДОЗРИТЕЛЬНОГО НА ВЗРЫВНОЕ УСТРОЙСТВО</text:span></text:p>
      <text:p text:style-name="Text_20_body">1. Граната РГД-5 не менее 50 метров<text:line-break/>2. Граната Ф-1 не менее 200 метров<text:line-break/>3. Тротиловая шашка массой 200 граммов 45 метров<text:line-break/>4. Тротиловая шашка массой 400 граммов 55 метров<text:line-break/>5. Пивная банка 0,33 литра 60 метров<text:line-break/>6. Мина МОН-50 85 метров<text:line-break/>7. Чемодан (кейс) 230 метров<text:line-break/>8. Дорожный чемодан 350 метров<text:line-break/>9. Автомобиль типа «Жигули» 460 метров<text:line-break/>10. Автомобиль типа «Волга» 580 метров<text:line-break/>11. Микроавтобус 920 метров<text:line-break/>12. Грузовая автомашина (фургон) 1240 метров</text:p>
      <text:p text:style-name="Text_20_body"><text:line-break/></text:p>
      <text:p text:style-name="Text_20_body">Адрес страницы: <text:a xlink:type="simple" xlink:href="http://lomonosovsky.mos.ru/bezopasnost/antiterror/detail/1510949.html" office:name=""><text:span text:style-name="Definition">http://lomonosovsky.mos.ru/bezopasnost/antiterror/detail/1510949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5T16:37:23Z</meta:creation-date>
    <dc:date>2024-05-05T16:37:23Z</dc:date>
  </office:meta>
</office:document-meta>
</file>