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трудники-собр-столица-отработали-свои-профессиональные-навыки-в-полевых-условиях-в-подмосковье"/>СОТРУДНИКИ СОБР «СТОЛИЦА» ОТРАБОТАЛИ СВОИ ПРОФЕССИОНАЛЬНЫЕ НАВЫКИ В ПОЛЕВЫХ УСЛОВИЯХ В ПОДМОСКОВЬЕ<text:bookmark-end text:name="сотрудники-собр-столица-отработали-свои-профессиональные-навыки-в-полевых-условиях-в-подмосковье"/></text:h>
      <text:p text:style-name="First_20_paragraph">21.11.2022</text:p>
      <text:p text:style-name="Text_20_body"><text:span text:style-name="T1">В Подмосковье, на одном из полигонов, сотрудники СОБР «Столица» Главного управления Росгвардии по городу Москве в течение нескольких дней совершенствовали профессиональные навыки и умения, необходимые им в служебно-боевой деятельности.</text:span></text:p>
      <text:p text:style-name="Text_20_body">С офицерами спецподразделения были проведены практические занятия по гранатометанию, огневой, тактико-специальной и медицинской подготовке. Основной упор делался на боевое слаживание в полевых условиях и ориентирование на местности, отработку упражнений стрельбы из всех видов вооружения отряда в дневное и ночное время. Кроме того, было уделено вниманию и передвижение по пересеченной местности на спец бронетехнике.</text:p>
      <text:p text:style-name="Text_20_body">«Поставленные задачи перед личным составом, в ходе планомерного полевого выхода, выполнены в полном объеме. Отряд показал высокую профессиональную подготовку и слаженность действий», - подвел итоги заместитель командира СОБР «Столица» полковник полиции Павел Степанов.</text:p>
      <text:p text:style-name="Text_20_body"><text:line-break/></text:p>
      <text:p text:style-name="Text_20_body">Адрес страницы: <text:a xlink:type="simple" xlink:href="http://lomonosovsky.mos.ru/bezopasnost/antiterror/detail/11239576.html" office:name=""><text:span text:style-name="Definition">http://lomonosovsky.mos.ru/bezopasnost/antiterror/detail/11239576.html</text:span></text:a></text:p>
      <text:p text:style-name="Text_20_body"><text:a xlink:type="simple" xlink:href="http://lomonosovsky.mos.ru" office:name=""><text:span text:style-name="Definition">Управа Ломоносо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8T11:36:56Z</meta:creation-date>
    <dc:date>2023-07-28T11:36:56Z</dc:date>
  </office:meta>
</office:document-meta>
</file>