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й-ролик-посвященный-дню-солидарности-в-борьбе-с-терроризмом."/>Информационный ролик, посвященный Дню солидарности в борьбе с терроризмом.<text:bookmark-end text:name="информационный-ролик-посвященный-дню-солидарности-в-борьбе-с-терроризмом."/></text:h>
      <text:p text:style-name="First_20_paragraph">09.08.2022</text:p>
      <text:h text:style-name="Heading_20_3" text:outline-level="3"><text:bookmark-start text:name="информационный-видеоролик-посвященный-дню-солидарности-в-борьбе-с-терроризмом."/>Информационный видеоролик, посвященный Дню солидарности в борьбе с терроризмом.<text:bookmark-end text:name="информационный-видеоролик-посвященный-дню-солидарности-в-борьбе-с-терроризмом."/></text:h>
      <text:p text:style-name="First_20_paragraph"><text:line-break/></text:p>
      <text:p text:style-name="Text_20_body">Адрес страницы: <text:a xlink:type="simple" xlink:href="http://lomonosovsky.mos.ru/bezopasnost/antiterror/detail/10983115.html" office:name=""><text:span text:style-name="Definition">http://lomonosovsky.mos.ru/bezopasnost/antiterror/detail/10983115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8T21:07:47Z</meta:creation-date>
    <dc:date>2025-02-08T21:07:47Z</dc:date>
  </office:meta>
</office:document-meta>
</file>