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о-правовых-последствиях-совершения-правонарушений-экстремистской-и-террористической-направленности"/>О правовых последствиях совершения правонарушений экстремистской и террористической направленности<text:bookmark-end text:name="о-правовых-последствиях-совершения-правонарушений-экстремистской-и-террористической-направленности"/></text:h>
      <text:p text:style-name="First_20_paragraph">13.09.2021</text:p>
      <text:p text:style-name="Text_20_body">На основании Федерального закона от 25 июля 2002 г. № 114-ФЗ «О противодействии экстремистской деятельности», Федерального закона от 6 марта 2006 г. № 35-ФЗ «О противодействии терроризму» за осуществление экстремистской и террористической деятельности граждане Российской Федерации, иностранные граждане и лица без гражданства несут ответственность в установленном законодательством Российской Федерации порядке.</text:p>
      <text:p text:style-name="Text_20_body"><text:span text:style-name="T1">Экстремизм</text:span> – это приверженность крайним взглядам и мерам.</text:p>
      <text:p text:style-name="Text_20_body">Исходя из положений Уголовного кодекса Российской Федерации к числу преступлений экстремистской направленности относятся преступления, совершенные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, предусмотренные соответствующими статьями Особенной части Уголовного кодекса Российской Федерации (например, ст.ст. 280, 282, 282.1, 282.2 УК РФ, п. «л» ч. 2 ст. 105, п. «е» ч.2 ст.111 УК РФ, п.«б» ч.1 ст.213 УК РФ).</text:p>
      <text:p text:style-name="Text_20_body">В Уголовном кодексе Российской Федерации совершение преступлений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 рассматривается в качестве отягчающего обстоятельства.</text:p>
      <text:p text:style-name="Text_20_body">Совершение подобных преступлений влечет наказание вплоть до лишения свободы на определенный срок либо пожизненного лишения свободы в случае убийства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.</text:p>
      <text:p text:style-name="Text_20_body">Экстремистскими будут те действия, которые связаны со стремлением разрушить, опорочить существующие в настоящее время общественные и государственные институты, права, традиции, ценности. При этом такие действия могут носить насильственный характер, содержать прямые или косвенные призывы к насилию.</text:p>
      <text:p text:style-name="Text_20_body">Уголовное преследование либо назначение любого вида наказания за совершение преступлений экстремистской направленности (даже не связанного с лишением свободы) влечет ряд ограничений в дальнейшем.</text:p>
      <text:p text:style-name="Text_20_body">Человеку, участвовавшему в осуществлении экстремистской деятельности, по решению суда может быть ограничен доступ:</text:p>
      <text:p text:style-name="Text_20_body">- к государственной и муниципальной службе;</text:p>
      <text:p text:style-name="Text_20_body">- к занятию охранной и частной детективной деятельностью;</text:p>
      <text:p text:style-name="Text_20_body">- к военной службе по контракту;</text:p>
      <text:p text:style-name="Text_20_body">- к службе в правоохранительных органах;</text:p>
      <text:p text:style-name="Text_20_body">- к работе в образовательных организациях.</text:p>
      <text:p text:style-name="Text_20_body">При проведении собраний, митингов, демонстраций, шествий и пикетирования не допускается осуществление экстремистской деятельности.</text:p>
      <text:p text:style-name="Text_20_body">Организаторы массовых акций несут ответственность за соблюдение установленных законодательством Российской Федерации требований, касающихся порядка проведения массовых акций, недопущения осуществления экстремистской деятельности, а также ее своевременного пресечения.</text:p>
      <text:p text:style-name="Text_20_body">Участникам массовых акций запрещается иметь при себе оружие, а также предметы, специально изготовленные или приспособленные для причинения вреда здоровью граждан или материального ущерба физическим и юридическим лицам.</text:p>
      <text:p text:style-name="Text_20_body"><text:span text:style-name="T1">Терроризм</text:span> – это крайнее проявление экстремизма. Явление, связанное с насилием, угрожающее жизни и здоровью граждан.</text:p>
      <text:p text:style-name="Text_20_body">Действия и преступления, имеющие террористический характер, регулируются исключительно Уголовным кодексом Российской Федерации,<text:line-break/>а именно: статья 205 – террористический акт, то есть совершение взрыва, поджога или иных действий, создающих опасность гибели людей, причинения значительного имущественного ущерба либо наступления иных общественно опасных последствий, если эти действия совершены в целях нарушения общественной безопасности, устрашения населения либо оказания воздействия на принятие решений органами власти, а также угроза совершения указанных действий в тех же целях.</text:p>
      <text:p text:style-name="Text_20_body">К преступлениям террористического характера, помимо собственно террористического акта, закон относит содействие террористической деятельности (ст.205.1 УК РФ), публичные призывы к осуществлению террористической деятельности или публичное оправдание терроризма<text:line-break/>(ст.205.2 УК РФ), захват заложника (ст.206 УК РФ), заведомо ложное сообщение об акте терроризма (ст.207 УК РФ), посягательство на жизнь государственного или общественного деятеля (ст.277 УК РФ) и др.</text:p>
      <text:p text:style-name="Text_20_body">Данные преступления влекут за собой наказание в виде лишения свободы на разные сроки, вплоть до двадцати лет, а также пожизненное лишение свободы.</text:p>
      <text:p text:style-name="Text_20_body"><text:span text:style-name="T1">Уголовная ответственность за совершение преступлений</text:span></text:p>
      <text:p text:style-name="Text_20_body"><text:span text:style-name="T1">экстремистского и террористического характера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Статья УК РФ</text:span></text:p>
          </table:table-cell>
          <table:table-cell table:style-name="TableRowCell" office:value-type="string">
            <text:p text:style-name="Table_20_Contents"><text:span text:style-name="T1">Максимальный срок (размер) наказания</text:span></text:p>
          </table:table-cell>
        </table:table-row>
        <table:table-row>
          <table:table-cell table:style-name="TableRowCell" office:value-type="string">
            <text:p text:style-name="Table_20_Contents">Статья 150. Вовлечение несовершеннолетнего в совершение преступления</text:p>
          </table:table-cell>
          <table:table-cell table:style-name="TableRowCell" office:value-type="string">
            <text:p text:style-name="Table_20_Contents">Лишение свободы на срок до восьми лет</text:p>
          </table:table-cell>
        </table:table-row>
        <table:table-row>
          <table:table-cell table:style-name="TableRowCell" office:value-type="string">
            <text:p text:style-name="Table_20_Contents">Статья 205. Террористический акт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5.1. Содействие террористической деятельности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5.2. Публичные призывы<text:line-break/>к осуществлению террористической деятельности, публичное оправдание терроризма или пропаганда терроризма</text:p>
          </table:table-cell>
          <table:table-cell table:style-name="TableRowCell" office:value-type="string">
            <text:p text:style-name="Table_20_Contents">Лишение свободы на срок до семи лет<text:line-break/><text:line-break/></text:p>
          </table:table-cell>
        </table:table-row>
        <table:table-row>
          <table:table-cell table:style-name="TableRowCell" office:value-type="string">
            <text:p text:style-name="Table_20_Contents">Статья 206. Захват заложника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7. Заведомо ложное сообщение об акте терроризма</text:p>
          </table:table-cell>
          <table:table-cell table:style-name="TableRowCell" office:value-type="string">
            <text:p text:style-name="Table_20_Contents">Лишение свободы на срок до десяти лет</text:p>
          </table:table-cell>
        </table:table-row>
        <table:table-row>
          <table:table-cell table:style-name="TableRowCell" office:value-type="string">
            <text:p text:style-name="Table_20_Contents">Статья 212. Массовые беспорядки</text:p>
          </table:table-cell>
          <table:table-cell table:style-name="TableRowCell" office:value-type="string">
            <text:p text:style-name="Table_20_Contents">Лишение свободы на срок до пятнадцати лет</text:p>
          </table:table-cell>
        </table:table-row>
        <table:table-row>
          <table:table-cell table:style-name="TableRowCell" office:value-type="string">
            <text:p text:style-name="Table_20_Contents">Статья 212.1. Неоднократное нарушение установленного порядка организации либо проведения собрания, митинга, демонстрации, шествия или пикетирования</text:p>
          </table:table-cell>
          <table:table-cell table:style-name="TableRowCell" office:value-type="string">
            <text:p text:style-name="Table_20_Contents">Лишение свободы на срок до пяти лет</text:p>
          </table:table-cell>
        </table:table-row>
        <table:table-row>
          <table:table-cell table:style-name="TableRowCell" office:value-type="string">
            <text:p text:style-name="Table_20_Contents">Статья 280. Публичные призывы<text:line-break/>к осуществлению экстремистской деятельности</text:p>
          </table:table-cell>
          <table:table-cell table:style-name="TableRowCell" office:value-type="string">
            <text:p text:style-name="Table_20_Contents">Лишение свободы на срок до пяти лет</text:p>
          </table:table-cell>
        </table:table-row>
        <table:table-row>
          <table:table-cell table:style-name="TableRowCell" office:value-type="string">
            <text:p text:style-name="Table_20_Contents">Статья 282. Возбуждение ненависти либо вражды, а равно унижение человеческого достоинства</text:p>
          </table:table-cell>
          <table:table-cell table:style-name="TableRowCell" office:value-type="string">
            <text:p text:style-name="Table_20_Contents">Лишение свободы на срок до шести лет</text:p>
          </table:table-cell>
        </table:table-row>
        <table:table-row>
          <table:table-cell table:style-name="TableRowCell" office:value-type="string">
            <text:p text:style-name="Table_20_Contents">Статья 282.1. Организация экстремистского сообщества</text:p>
          </table:table-cell>
          <table:table-cell table:style-name="TableRowCell" office:value-type="string">
            <text:p text:style-name="Table_20_Contents">Лишение свободы на срок до двенадцати лет</text:p>
          </table:table-cell>
        </table:table-row>
        <table:table-row>
          <table:table-cell table:style-name="TableRowCell" office:value-type="string">
            <text:p text:style-name="Table_20_Contents">Статья 282.2. Организация деятельности экстремистской организации</text:p>
          </table:table-cell>
          <table:table-cell table:style-name="TableRowCell" office:value-type="string">
            <text:p text:style-name="Table_20_Contents">Лишение свободы на срок до двенадцати лет</text:p>
          </table:table-cell>
        </table:table-row>
        <table:table-row>
          <table:table-cell table:style-name="TableRowCell" office:value-type="string">
            <text:p text:style-name="Table_20_Contents">Статья 282.3. Финансирование экстремистской деятельности</text:p>
          </table:table-cell>
          <table:table-cell table:style-name="TableRowCell" office:value-type="string">
            <text:p text:style-name="Table_20_Contents">Лишение свободы на срок до десяти лет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lomonosovsky.mos.ru/bezopasnost/antiterror/detail/10248392.html" office:name=""><text:span text:style-name="Definition">http://lomonosovsky.mos.ru/bezopasnost/antiterror/detail/10248392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05:09:09Z</meta:creation-date>
    <dc:date>2024-09-20T05:09:09Z</dc:date>
  </office:meta>
</office:document-meta>
</file>