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декс-этики-и-служебного-поведения-государственных-гражданских-служащих-управы-ломоносовского-района-города-москвы"/>Кодекс этики и служебного поведения государственных гражданских служащих управы Ломоносовского района города Москвы<text:bookmark-end text:name="кодекс-этики-и-служебного-поведения-государственных-гражданских-служащих-управы-ломоносовского-района-города-москвы"/></text:h>
      <text:p text:style-name="First_20_paragraph">26.03.2014</text:p>
      <text:p text:style-name="Text_20_body">                  Приложение</text:p>
      <text:p text:style-name="Text_20_body">к приказу управы</text:p>
      <text:p text:style-name="Text_20_body">Ломоносовского района</text:p>
      <text:p text:style-name="Text_20_body">от «_____»______________2011г.</text:p>
      <text:p text:style-name="Text_20_body">№_________________</text:p>
      <text:p text:style-name="Text_20_body"><text:span text:style-name="T1">Кодекс этики и служебного поведения</text:span></text:p>
      <text:p text:style-name="Text_20_body"><text:span text:style-name="T1">государственных гражданских служащих управы Ломоносовского района города Москвы</text:span></text:p>
      <text:p text:style-name="Text_20_body"><text:span text:style-name="T1">I. Общие положения</text:span></text:p>
      <text:p text:style-name="Text_20_body">1. Кодекс этики и служебного поведения государственных гражданских служащих управы Ломоносовского района города Москвы (далее – Кодекс) разработан в соответствии с положениями Конституции Российской Федерации, Международного кодекса поведения государственных должностных лиц (Резолюция 51/59 Генеральной Ассамблеи ООН от 12 декабря 1996 г.), Модельного кодекса поведения для государственных служащих (приложение к Рекомендации Комитета министров Совета Европы от 11 мая 2000 г. № R (2000) 10 о кодексах поведения для государственных служащих), Модельного закона «Об основах муниципальной службы» (принят на девятнадцатом пленарном заседании Межпарламентской Ассамблеи государств-участников Содружества Независимых Государств (постановление № 19-10 от 26 марта 2002 г.), Федерального закона от 25 декабря 2008 г. № 273-ФЗ «О противодействии коррупции», Федерального закона от 27 мая 2003 г. № 58-ФЗ «О системе государственной службы Российской Федерации», других федеральных законов, содержащих ограничения, запреты и обязанности государственных служащих Российской Федерации, Указа Президента Российской Федерации от 12 августа 2002 г. № 885 «Об утверждении общих принципов служебного поведения государственных служащих» и иных нормативных правовых актов Российской Федерации, а также на общепризнанных нравственных принципах и нормах российского общества и государства.</text:p>
      <text:p text:style-name="Text_20_body">2. Кодекс представляет собой свод общих принципов профессиональной служебной этики и основных правил служебного поведения, которыми надлежит руководствоваться государственным гражданским служащим управы Ломоносовского района города Москвы (далее – государственные служащие), независимо от замещаемой должности.</text:p>
      <text:p text:style-name="Text_20_body">3. Гражданин Российской Федерации, поступающий на государственную гражданскую службу города Москвы (далее – государственная служба), знакомится с положениями Кодекса и соблюдает их в процессе своей служебной деятельности.</text:p>
      <text:p text:style-name="Text_20_body">4. Каждый государственный служащий должен принимать все необходимые меры для соблюдения положений настоящего Кодекса, а каждый гражданин Российской Федерации вправе ожидать от государственного служащего поведения в отношениях с ним в соответствии с положениями настоящего Кодекса.</text:p>
      <text:p text:style-name="Text_20_body">5. Целью Кодекса является установление этических норм и правил служебного поведения государственных служащих для достойного выполнения ими своей профессиональной деятельности, а также содействие укреплению авторитета государственного служащего, доверия граждан к государственным органам и обеспечение единой нравственно-нормативной основы поведения государственных служащих.</text:p>
      <text:p text:style-name="Text_20_body">6. Кодекс призван повысить эффективность выполнения государственными служащими своих должностных обязанностей.</text:p>
      <text:p text:style-name="Text_20_body">7. Кодекс служит основой для формирования должной морали в сфере государственной службы, уважительного отношения к государственной службе в общественном сознании, а также выступает как институт общественного сознания и нравственности государственных служащих, их самоконтроля.</text:p>
      <text:p text:style-name="Text_20_body">8. Знание и соблюдение государственным служащим положений Кодекса является одним из критериев оценки качества его профессиональной деятельности и служебного поведения.</text:p>
      <text:p text:style-name="Text_20_body"><text:span text:style-name="T1">II. Основные принципы и правила служебного поведения, которыми надлежит руководствоваться государственным служащим</text:span></text:p>
      <text:p text:style-name="Text_20_body">9. Основные принципы служебного поведения государственных служащих являются основой поведения граждан Российской Федерации в связи с нахождением их на государственной службе.</text:p>
      <text:p text:style-name="Text_20_body">10. Государственные служащие, сознавая ответственность перед государством, обществом и гражданами, призваны:</text:p>
      <text:p text:style-name="Text_20_body">а) исполнять должностные обязанности добросовестно и на высоком профессиональном уровне в целях обеспечения эффективной работы государственных органов;</text:p>
      <text:p text:style-name="Text_20_body">б) исходить из того, что признание, соблюдение и защита прав и свобод человека и гражданина определяют основной смысл и содержание деятельности государственных органов и государственных служащих;</text:p>
      <text:p text:style-name="Text_20_body">в) осуществлять свою деятельность в пределах полномочий соответствующего государственного органа;</text:p>
      <text:p text:style-name="Text_20_body">г) не оказывать предпочтения каким-либо профессиональным или социальным группам и организациям, быть независимыми от влияния отдельных граждан, профессиональных или социальных групп и организаций;</text:p>
      <text:p text:style-name="Text_20_body">д) исключать действия, связанные с влиянием каких-либо личных, имущественных (финансовых) и иных интересов, препятствующих добросовестному исполнению должностных обязанностей;</text:p>
      <text:p text:style-name="Text_20_body">е) уведомлять представителя нанимателя (работодателя), органы прокуратуры или другие государственные органы обо всех случаях обращения к государственному служащему каких-либо лиц в целях склонения к совершению коррупционных правонарушений;</text:p>
      <text:p text:style-name="Text_20_body">ж) соблюдать установленные федеральными законами ограничения и запреты, исполнять обязанности, связанные с прохождением государственной службы;</text:p>
      <text:p text:style-name="Text_20_body">з) соблюдать нейтральность, исключающую возможность влияния на их служебную деятельность решений политических партий, иных общественных объединений;</text:p>
      <text:p text:style-name="Text_20_body">и) соблюдать нормы служебной, профессиональной этики и правила делового поведения;</text:p>
      <text:p text:style-name="Text_20_body">к) проявлять корректность и внимательность в обращении с гражданами и должностными лицами;</text:p>
      <text:p text:style-name="Text_20_body">л) проявлять терпимость и уважение к обычаям и традициям народов России, учитывать культурные и иные особенности различных этнических, социальных групп и конфессий, способствовать межнациональному и межконфессиональному согласию;</text:p>
      <text:p text:style-name="Text_20_body">м) воздерживаться от поведения, которое могло бы вызвать сомнение в объективном исполнении государственными служащими должностных обязанностей, а также избегать конфликтных ситуаций, способных нанести ущерб их репутации или авторитету государственного органа;</text:p>
      <text:p text:style-name="Text_20_body">н) принимать предусмотренные законодательством Российской Федерации меры по недопущению возникновения конфликтов интересов и урегулированию возникших конфликтов интересов;</text:p>
      <text:p text:style-name="Text_20_body">о) не использовать служебное положение для оказания влияния на деятельность государственных органов и органов местного самоуправления, организаций, должностных лиц, государственных служащих, муниципальных служащих и граждан при решении вопросов личного характера;</text:p>
      <text:p text:style-name="Text_20_body">п) воздерживаться от публичных высказываний, суждений и оценок в отношении деятельности государственных органов, их руководителей, если это не входит в должностные обязанности государственного служащего;</text:p>
      <text:p text:style-name="Text_20_body">р) соблюдать установленные в государственном органе правила публичных выступлений и предоставления служебной информации;</text:p>
      <text:p text:style-name="Text_20_body">с) уважительно относиться к деятельности представителей средств массовой информации по информированию общества о работе государственного органа, а также оказывать содействие в получении достоверной информации в установленном порядке;</text:p>
      <text:p text:style-name="Text_20_body">т) воздерживаться в публичных выступлениях, в том числе в средствах массовой информации, от обозначения в иностранной валюте (условных денежных единицах) стоимости на территории Российской Федерации товаров, работ, услуг и иных объектов гражданских прав, сумм сделок между резидентами Российской Федерации, показателей бюджетов всех уровней бюджетной системы Российской Федерации, размеров государственных и муниципальных заимствований, государственного и муниципального долга, за исключением случаев, когда это необходимо для точной передачи сведений либо предусмотрено законодательством Российской Федерации, международными договорами Российской Федерации, обычаями делового оборота.</text:p>
      <text:p text:style-name="Text_20_body">11. Государственный служащий обязан соблюдать Конституцию Российской Федерации, федеральные конституционные законы, федеральные законы, иные нормативные правовые акты Российской Федерации.</text:p>
      <text:p text:style-name="Text_20_body">12. Государственный служащий в своей деятельности не должен допускать нарушения законов и иных нормативных правовых актов исходя из политической, экономической целесообразности либо по иным мотивам.</text:p>
      <text:p text:style-name="Text_20_body">13. Государственный служащий обязан противодействовать проявлениям коррупции и предпринимать меры по ее профилактике в порядке, установленном законодательством Российской Федерации о противодействии коррупции.</text:p>
      <text:p text:style-name="Text_20_body">14. Государственный служащий при исполнении им должностных обязанностей не должен допускать личной заинтересованности, которая приводит или может привести к конфликту интересов.</text:p>
      <text:p text:style-name="Text_20_body">При назначении на должность государственной службы и исполнении должностных обязанностей государственный служащий обязан заявить о наличии или возможности наличия у него личной заинтересованности, которая влияет или может повлиять на надлежащее исполнение им должностных обязанностей. Государственный служащий обязан представлять сведения о доходах, об имуществе и обязательствах имущественного характера в соответствии с действующим законодательством Российской Федерации.</text:p>
      <text:p text:style-name="Text_20_body">15. Государственный служащий обязан уведомлять представителя нанимателя, органы прокуратуры Российской Федерации или другие государственные органы обо всех случаях обращения к нему каких-либо лиц в целях склонения его к совершению коррупционных правонарушений.</text:p>
      <text:p text:style-name="Text_20_body">Уведомление о фактах обращения в целях склонения к совершению коррупционных правонарушений, за исключением случаев, когда по данным фактам проведена или проводится проверка, является должностной обязанностью государственного служащего.</text:p>
      <text:p text:style-name="Text_20_body">16. Государственному служащему запрещается получать в связи с исполнением должностных обязанностей вознаграждения от физических и юридических лиц (подарки, денежное вознаграждение, ссуды, услуги, оплату развлечений, отдыха, транспортных расходов и иные вознаграждения). Подарки, полученные государственным служащими в связи с протокольными мероприятиями, со служебными командировками и с другими официальными мероприятиями, признаются соответственно федеральной собственностью, собственностью субъекта Российской Федерации передаются государственным служащим по акту в государственный орган, в котором он замещает должность государственной службы, за исключением случаев, установленных законодательством Российской Федерации.</text:p>
      <text:p text:style-name="Text_20_body">17. Государственный служащий может обрабатывать и передавать служебную информацию при соблюдении действующих в государственном органе норм и требований, принятых в соответствии с законодательством Российской Федерации.</text:p>
      <text:p text:style-name="Text_20_body">18. Государственный служащий обязан принимать соответствующие меры для обеспечения безопасности и конфиденциальности информации, за несанкционированное разглашение которой он несет ответственность или (и) которая стала известна ему в связи с исполнением должностных обязанностей.</text:p>
      <text:p text:style-name="Text_20_body">19. Государственный служащий, наделенный организационно-распорядительными полномочиями по отношению к другим государственным служащим, должен быть для них образцом профессионализма, безупречной репутации, способствовать формированию в государственном органе либо его подразделении благоприятного для эффективной работы морально-психологического климата.</text:p>
      <text:p text:style-name="Text_20_body">20. Государственный служащий, наделенный организационно-распорядительными полномочиями по отношению к другим государственным служащим, призван:</text:p>
      <text:p text:style-name="Text_20_body">а) принимать меры по предотвращению и урегулированию конфликтов интересов;</text:p>
      <text:p text:style-name="Text_20_body">б) принимать меры по предупреждению коррупции;</text:p>
      <text:p text:style-name="Text_20_body">в) не допускать случаев принуждения государственных служащих к участию в деятельности политических партий, иных общественных объединений.</text:p>
      <text:p text:style-name="Text_20_body">21. Государственный служащий, наделенный организационно-распорядительными полномочиями по отношению к другим государственным служащим, должен принимать меры к тому, чтобы подчиненные ему государственные служащие не допускали коррупционно опасного поведения, своим личным поведением подавать пример честности, беспристрастности и справедливости.</text:p>
      <text:p text:style-name="Text_20_body">22. Государственный служащий, наделенный организационно-распорядительными полномочиями по отношению к другим государственным служащим, несет ответственность в соответствии с законодательством Российской Федерации за действия или бездействия подчиненных сотрудников, нарушающих принципы этики и правила служебного поведения, если он не принял мер, чтобы не допустить таких действий или бездействий.</text:p>
      <text:p text:style-name="Text_20_body"><text:span text:style-name="T1">III. Рекомендательные этические правила</text:span></text:p>
      <text:p text:style-name="Text_20_body"><text:span text:style-name="T1">служебного поведения государственных служащих</text:span></text:p>
      <text:p text:style-name="Text_20_body">23. В служебном поведении государственному служащему необходимо исходить из конституционных положений о том, что человек, его права и свободы являются высшей ценностью, и каждый гражданин имеет право на неприкосновенность частной жизни, личную и семейную тайну, защиту чести, достоинства, своего доброго имени.</text:p>
      <text:p text:style-name="Text_20_body">24. В служебном поведении государственный служащий воздерживается от:</text:p>
      <text:p text:style-name="Text_20_body">а) любого вида высказываний и действий дискриминационного характера по признакам пола, возраста, расы, национальности, языка, гражданства, социального, имущественного или семейного положения, политических или религиозных предпочтений;</text:p>
      <text:p text:style-name="Text_20_body">б) грубости, проявлений пренебрежительного тона, заносчивости, предвзятых замечаний, предъявления неправомерных, незаслуженных обвинений;</text:p>
      <text:p text:style-name="Text_20_body">в) угроз, оскорбительных выражений или реплик, действий, препятствующих нормальному общению или провоцирующих противоправное поведение;</text:p>
      <text:p text:style-name="Text_20_body">г) курения во время служебных совещаний, бесед, иного служебного общения с гражданами.</text:p>
      <text:p text:style-name="Text_20_body">25. Государственные служащие признаны способствовать своим служебным поведением установлению в коллективе деловых взаимоотношений и конструктивного сотрудничества друг с другом.</text:p>
      <text:p text:style-name="Text_20_body">Государственные служащие должны быть вежливыми, доброжелательными, корректными, внимательными и проявлять толерантность в общении с гражданами и коллегами.</text:p>
      <text:p text:style-name="Text_20_body">26. Внешний вид государственного служащего при исполнении им должностных обязанностей в зависимости от условий службы и формата служебного мероприятия должен способствовать уважению граждан к государственным органам, соответствовать общепринятому деловому стилю, который отличают официальность, сдержанность, традиционность, аккуратность.</text:p>
      <text:p text:style-name="Text_20_body"><text:span text:style-name="T1">IV. Ответственность за нарушение положений Кодекса</text:span></text:p>
      <text:p text:style-name="Text_20_body">27. Нарушение государственным служащим положений Кодекса подлежит моральному осуждению на заседании соответствующей комиссии по соблюдению требований к служебному поведению государственных служащих и урегулированию конфликта интересов, образуемых в соответствии с Указом Президента Российской Федерации от 1 июля 2010 г. № 821 «О комиссиях по соблюдению требований к служебному поведению федеральных государственных служащих и урегулированию конфликта интересов», а в случаях, предусмотренных федеральными законами, нарушение положений Кодекса влечет применение к государственному служащему мер юридической ответственности.</text:p>
      <text:p text:style-name="Text_20_body">Соблюдение государственным служащим положений Кодекса учитывается при проведении аттестаций, формировании кадрового резерва для выдвижения на вышестоящие должности, а также при наложении дисциплинарных взысканий.</text:p>
      <text:p text:style-name="Text_20_body"><text:a xlink:type="simple" xlink:href="/New%20Folder/Кодекс%20этики%20и%20служебного%20поведения%20.pdf" office:name=""><text:span text:style-name="Definition"><text:span text:style-name="T1">Кодекс этики и служебного поведения государственных гражданских служащих управы Ломоносовского района города Москвы</text:span></text:span></text:a></text:p>
      <text:p text:style-name="Text_20_body"><text:line-break/></text:p>
      <text:p text:style-name="Text_20_body">Адрес страницы: <text:a xlink:type="simple" xlink:href="http://lomonosovsky.mos.ru/anti-corruption/methodical-materials/detail/1040255.html" office:name=""><text:span text:style-name="Definition">http://lomonosovsky.mos.ru/anti-corruption/methodical-materials/detail/1040255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5:15:38Z</meta:creation-date>
    <dc:date>2023-05-21T15:15:38Z</dc:date>
  </office:meta>
</office:document-meta>
</file>