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ломоносовского-района-города-москвы-поздравляет-жителей-с-днем-города."/>Глава управы Ломоносовского района города Москвы поздравляет жителей с Днем города.<text:bookmark-end text:name="глава-управы-ломоносовского-района-города-москвы-поздравляет-жителей-с-днем-города."/></text:h>
      <text:p text:style-name="First_20_paragraph">11.09.2021</text:p>
      <text:p text:style-name="Text_20_body"><text:line-break/></text:p>
      <text:p text:style-name="Text_20_body"><text:line-break/></text:p>
      <text:p text:style-name="Text_20_body">Адрес страницы: <text:a xlink:type="simple" xlink:href="http://lomonosovsky.mos.ru/about/council-congratulates-/our-date/detail/10246458.html" office:name=""><text:span text:style-name="Definition">http://lomonosovsky.mos.ru/about/council-congratulates-/our-date/detail/10246458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20:06:08Z</meta:creation-date>
    <dc:date>2023-06-27T20:06:08Z</dc:date>
  </office:meta>
</office:document-meta>
</file>