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управы-от-02.07.2024-р-31"/>Распоряжение управы от 02.07.2024 № Р-31<text:bookmark-end text:name="распоряжение-управы-от-02.07.2024-р-31"/></text:h>
      <text:p text:style-name="First_20_paragraph">03.07.2024</text:p>
      <text:p text:style-name="Text_20_body"><text:a xlink:type="simple" xlink:href="/Р_31.pdf" office:name=""><text:span text:style-name="Definition">Распоряжение управы от 02.07.2024 № Р-31 Об утверждении Перечня управляющих организаций для управления многоквартирными домами, расположенными на территории Ломоносовского района города Москвы и в отношении которых собственниками помещений не выбран способ управления или выбранный способ управления не реализован, не определена управляющая организация.</text:span></text:a></text:p>
      <text:p text:style-name="Text_20_body"><text:line-break/></text:p>
      <text:p text:style-name="Text_20_body">Адрес страницы: <text:a xlink:type="simple" xlink:href="http://lomonosovsky.mos.ru/Zhilishhno-kommunalnoe-hozjajstvo/novost/detail/12462331.html" office:name=""><text:span text:style-name="Definition">http://lomonosovsky.mos.ru/Zhilishhno-kommunalnoe-hozjajstvo/novost/detail/12462331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8T12:00:21Z</meta:creation-date>
    <dc:date>2024-07-18T12:00:21Z</dc:date>
  </office:meta>
</office:document-meta>
</file>