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одится-всероссийский-конкурс-лучший-дом.-лучший-двор"/>Проводится Всероссийский конкурс «Лучший дом. Лучший двор»<text:bookmark-end text:name="проводится-всероссийский-конкурс-лучший-дом.-лучший-двор"/></text:h>
      <text:p text:style-name="First_20_paragraph">02.08.2022</text:p>
      <text:p text:style-name="Text_20_body">Конкурс направлен на развитие институтов управления в сфере жилищно-коммунального хозяйства среди граждан и юридических лиц.</text:p>
      <text:p text:style-name="Text_20_body">Принять участие в Конкурсе может любой желающий. Возраст участников не ограничен.</text:p>
      <text:p text:style-name="Text_20_body">К участию в Конкурсе не допускаются материалы, содержащие рекламу или представляющие собой только разъяснительные комментарии к нормативно-правовой базе.</text:p>
      <text:p text:style-name="Text_20_body"><text:span text:style-name="T1">Конкурс проводится в целях повышения:</text:span></text:p>
      <text:p text:style-name="Text_20_body">- качества управления многоквартирными домами;</text:p>
      <text:p text:style-name="Text_20_body">- эффективности работы управляющих организаций;</text:p>
      <text:p text:style-name="Text_20_body">- активности и ответственности собственников жилых помещений в процессе содержания общего имущества МКД;</text:p>
      <text:p text:style-name="Text_20_body">- активности граждан в принятии решений и реализации проектов по формированию комфортной городской среды;</text:p>
      <text:p text:style-name="Text_20_body">- информированности граждан об их правах, обязанностях и возможностях в сфере управления многоквартирными домами;</text:p>
      <text:p text:style-name="Text_20_body">- информированности граждан по вопросам энергосбережения и энергетической эффективности многоквартирного дома (домов).</text:p>
      <text:p text:style-name="Text_20_body"><text:span text:style-name="T1">Конкурс проходит по следующим номинациям:</text:span></text:p>
      <text:p text:style-name="Text_20_body">- лучшая практика работы совета МКД;</text:p>
      <text:p text:style-name="Text_20_body">- лучшая практика работы ТСЖ/ЖСК;</text:p>
      <text:p text:style-name="Text_20_body">- самый дружный дом;</text:p>
      <text:p text:style-name="Text_20_body">- лучшая практика проведения капитального ремонта;</text:p>
      <text:p text:style-name="Text_20_body">- лучший подъезд;</text:p>
      <text:p text:style-name="Text_20_body">- лучший двор.</text:p>
      <text:p text:style-name="Text_20_body"><text:span text:style-name="T1">Порядок проведения конкурса</text:span></text:p>
      <text:p text:style-name="Text_20_body"><text:span text:style-name="T1">1 этап</text:span> – с 1 июля 2022 года по 15 августа 2022 года осуществляется подача заявок на сайте https://moydom.er.ru;</text:p>
      <text:p text:style-name="Text_20_body"><text:span text:style-name="T1">2 этап</text:span> – с 15 августа по 5 сентября 2022 года рассмотрение представленных заявок;</text:p>
      <text:p text:style-name="Text_20_body"><text:span text:style-name="T1">3 этап</text:span> – до 11 сентября 2022 года подведение итогов и награждение.</text:p>
      <text:p text:style-name="Text_20_body">Список победителей Конкурса публикуется на официальном сайте проекта https://moydom.er.ru.</text:p>
      <text:p text:style-name="Text_20_body"><text:span text:style-name="T1">Требования к заявке</text:span></text:p>
      <text:p text:style-name="Text_20_body">В заявке указать:</text:p>
      <text:p text:style-name="Text_20_body">- адрес многоквартирного дома;</text:p>
      <text:p text:style-name="Text_20_body">- год постройки дома;</text:p>
      <text:p text:style-name="Text_20_body">- количество квартир;</text:p>
      <text:p text:style-name="Text_20_body">- количество этажей;</text:p>
      <text:p text:style-name="Text_20_body">- эссе (информация о решаемых вопросах, используемых методах управления и результатах работы)</text:p>
      <text:p text:style-name="Text_20_body">- фотоматериалы и ссылки.</text:p>
      <text:p text:style-name="Text_20_body"><text:line-break/></text:p>
      <text:p text:style-name="Text_20_body">Адрес страницы: <text:a xlink:type="simple" xlink:href="http://lomonosovsky.mos.ru/Zhilishhno-kommunalnoe-hozjajstvo/novost/detail/10970091.html" office:name=""><text:span text:style-name="Definition">http://lomonosovsky.mos.ru/Zhilishhno-kommunalnoe-hozjajstvo/novost/detail/10970091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7:36:45Z</meta:creation-date>
    <dc:date>2023-05-17T07:36:45Z</dc:date>
  </office:meta>
</office:document-meta>
</file>